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Toezichthouder op basis van de Algemene Plaatselijke Verordening en de Drank- en Horecawet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de gemeente Heerenveen en voor zover het haar bevoegdheid betreft het college van burgemeester en wethouders van de gemeente Heerenveen;</text:p>
            <text:p text:style-name="al"/>
            <text:p text:style-name="al">gelet op het bepaalde in artikel 5.11 van de Algemene wet bestuursrecht, artikel 6.2, lid 2 van de Algemene Plaatselijke Verordening en artikel 41 van de Drank- en Horecawet en de ‘Regeling toezichthoudende ambtenaren Drank- en Horecawet’;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EN:</text:span> </text:p>
            <text:p text:style-name="al"/>
            <text:p text:style-name="al">1. De heer B. van der Kraats, geboren op 14 september 1998 te Gouda als medewerker van MB-ALL, aan te wijzen als toezichthouder ingevolge de Algemene Plaatselijke Verordening en de Drank- en Horecawet. </text:p>
            <text:p text:style-name="al">2. De aanwijzing van kracht te laten zijn vanaf 1 september 2017. </text:p>
            <text:p text:style-name="al">3. Dit besluit in werking te laten treden voor onbepaalde tijd.</text:p>
            <text:p text:style-name="al">4. Dit besluit bekend te maken op de bij de gemeente gebruikelijke wijze. 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Aldus vastgesteld op 4 september 2017.</text:p>
            <text:p text:style-name="al"/>
          </text:section>
          <text:section text:name="ondertekening_id1-3-2-3-2">
            <text:p><text:span text:style-name="functie">De burgemeester van de gemeente Heerenveen en voor zover het haar bevoegdheid betreft het college van burgemeester en wethouders van gemeente Heerenveen,</text:span></text:p>
          </text:section>
          <text:section text:name="ondertekening_id1-3-2-3-3">
            <text:p><text:span text:style-name="functie"/></text:p>
            <text:p><text:span text:style-name="deze"/></text:p>
            <text:p><text:span text:style-name="ondertekening_naam">
            <text:span text:style-name="voornaam">Tjeerd van der Zwan</text:span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9251</text:span><text:line-break/><text:date style:data-style-name="dag" text:fixed="true" text:date-value="2017-09-14"/><text:line-break/><text:date style:data-style-name="jaar" text:fixed="true" text:date-value="2017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9251</text:span><text:date style:data-style-name="nicedate" text:fixed="true" text:date-value="2017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9251</text:span><text:date style:data-style-name="nicedate" text:fixed="true" text:date-value="2017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wijzingsbesluit Toezichthouder op basis van de Algemene Plaatselijke Verordening en de Drank- en Horecawe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9-14</meta:user-defined>
    <meta:user-defined meta:name="OVERHEIDop.publicationIssue">159251</meta:user-defined>
    <meta:user-defined meta:name="OVERHEIDop.GmbID/DC.identifier">gmb-2017-159251</meta:user-defined>
    <meta:user-defined meta:name="OVERHEID.TaxonomieBeleidsagenda/OVERHEID.category">Openbare orde en veiligheid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