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4 september 2017</text:p>
            <text:p text:style-name="tussenkopcur">Tijd: 21.00 uur </text:p>
            <text:p text:style-name="tussenkopcur">Plaats: Raadszaal, gemeentehuis Heerenveen</text:p>
            <text:p text:style-name="tussenkopcur"/>
            <text:p text:style-name="tussenkopcur">Agenda:</text:p>
            <text:p text:style-name="common-al"/>
            <text:p text:style-name="common-al">1. Opening</text:p>
            <text:p text:style-name="common-al">2.. Vaststelling agenda</text:p>
            <text:p text:style-name="common-al">3a. Besluitenlijst van de openbare vergadering van 3 juli 2017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Zienswijzen op concept Dekkingsplan 2.0 VR Fryslân (raad 25 september 2017)</text:p>
            <text:p text:style-name="common-al">7. Extra investeringskrediet ICT</text:p>
            <text:p text:style-name="common-al">8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frl./" xlink:type="simple">www.gemeenteraadheerenveen.frl.</text:a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6675</text:span><text:line-break/><text:date style:data-style-name="dag" text:fixed="true" text:date-value="2017-09-11"/><text:line-break/><text:date style:data-style-name="jaar" text:fixed="true" text:date-value="2017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6675</text:span><text:date style:data-style-name="nicedate" text:fixed="true" text:date-value="2017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6675</text:span><text:date style:data-style-name="nicedate" text:fixed="true" text:date-value="2017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9-11</meta:user-defined>
    <meta:user-defined meta:name="OVERHEIDop.publicationIssue">156675</meta:user-defined>
    <meta:user-defined meta:name="OVERHEIDop.GmbID/DC.identifier">gmb-2017-156675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