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29i2342127a-6aa2-4115-9e0e-4535f2eae9d6.jpg" manifest:media-type="image/x-eps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25 september 2017</text:span><text:span text:style-name="nadrukvet"/><text:span text:style-name="nadrukvet">om </text:span><text:span text:style-name="nadrukvet">20.00</text:span><text:span text:style-name="nadrukvet">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. Besluitenlijst 17 juli 2017</text:p>
            <text:p text:style-name="common-al">5. Lijst ingekomen stukken</text:p>
            <text:p text:style-name="common-al">6. Sport- en beweegbeleid 'In Heerenveen<draw:frame><draw:text-box><text:section text:name="plaatje_id1-3-2-1-1-9-1" text:style-name="plaatje"><text:p text:style-name="illustratie_id1-3-2-1-1-9-1-1"><draw:frame draw:style-name="illustratie_id1-3-2-1-1-9-1-1" text:anchor-type="paragraph" svg:width="4mm" svg:height="2mm"><draw:image xlink:href="Pictures/Afbeelding29i2342127a-6aa2-4115-9e0e-4535f2eae9d6.jpg" xlink:type="simple"/></draw:frame></text:p></text:section></draw:text-box></draw:frame>Beweegt het’ (2017-2025)</text:p>
            <text:p text:style-name="common-al">7. Parkeervisie 2017</text:p>
            <text:p text:style-name="common-al">8. Zienswijzen op concept Dekkingsplan 2.0 VR Fryslân</text:p>
            <text:p text:style-name="common-al">9. Rapport Jeugdzorg</text:p>
            <text:p text:style-name="common-al">10. Participatie- en afstemmingverordening</text:p>
            <text:p text:style-name="common-al">11. Investeringskrediet herinrichting Meyerweg De Knipe</text:p>
            <text:p text:style-name="common-al">12. investeringskrediet herinrichting Gedempte Molenwijk en Breedpad</text:p>
            <text:p text:style-name="common-al">13. Krediet Middenzone Oost Skoatterwâld</text:p>
            <text:p text:style-name="common-al">14. Benoeming leden Raad van Toezicht OSG Sevenwolden</text:p>
            <text:p text:style-name="common-al">15. Jaarrekening 2016 De Basis</text:p>
            <text:p text:style-name="common-al">16. Controleprotocol Jaarrekening 2017</text:p>
            <text:p text:style-name="common-al">17. Stuurgroep Omgevingsvisie</text:p>
            <text:p text:style-name="common-al">18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9-1-1" style:parent-style-name="Standard">
      <style:paragraph-properties style:line-spacing="0mm" style:text-autospace="none" ofo:line-height="0.001cm"/>
    </style:style>
    <style:style style:family="graphic" style:name="illustratie_id1-3-2-1-1-9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6658</text:span><text:line-break/><text:date style:data-style-name="dag" text:fixed="true" text:date-value="2017-09-15"/><text:line-break/><text:date style:data-style-name="jaar" text:fixed="true" text:date-value="2017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6658</text:span><text:date style:data-style-name="nicedate" text:fixed="true" text:date-value="2017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6658</text:span><text:date style:data-style-name="nicedate" text:fixed="true" text:date-value="2017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9-15</meta:user-defined>
    <meta:user-defined meta:name="OVERHEIDop.publicationIssue">156658</meta:user-defined>
    <meta:user-defined meta:name="OVERHEIDop.GmbID/DC.identifier">gmb-2017-156658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