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AADSCOMMISSIE RO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Datum : Donderdag 14 september 2017</text:p>
            <text:p text:style-name="tussenkopcur">Tijd: 19.30 uur</text:p>
            <text:p text:style-name="tussenkopcur">Plaats: Vergaderkamer 12/13, gemeentehuis Heerenveen</text:p>
            <text:p text:style-name="tussenkopcur"/>
            <text:p text:style-name="common-al"/>
            <text:p text:style-name="common-al">
            <text:span text:style-name="nadrukvet">Agenda:</text:span>
          </text:p>
            <text:p text:style-name="common-al"/>
            <text:p text:style-name="common-al">1. Opening</text:p>
            <text:p text:style-name="common-al">2. Vaststelling agenda</text:p>
            <text:p text:style-name="common-al">3a. Besluitenlijst van de openbare vergadering van 3 juli 2017</text:p>
            <text:p text:style-name="common-al">3b. Besluitenlijst van de openbare vergadering van 6 juli 2017</text:p>
            <text:p text:style-name="common-al">3c. Toezeggingen / LTA</text:p>
            <text:p text:style-name="common-al">4. Mededelingen / ingekomen stukken</text:p>
            <text:p text:style-name="common-al">5. Rondvraag</text:p>
            <text:p text:style-name="common-al">6. Parkeervisie 2017 (raad 25 september 2017)</text:p>
            <text:p text:style-name="common-al">7. Stuurgroep Omgevingsvisie (raad 25 september 2017)</text:p>
            <text:p text:style-name="common-al">8. Investeringskrediet herinrichting Meyerweg De Knipe (raad 25 september 2017)</text:p>
            <text:p text:style-name="common-al">9. Investeringskrediet herinrichting Gedempte Molenwijk en Breedpad (raad 25 september 2017)</text:p>
            <text:p text:style-name="common-al">10. Krediet Middenzone Oost Skoatterwâld (raad 25 september 2017)</text:p>
            <text:p text:style-name="common-al">11. Gevoelen raad nieuw systeem afval inzamelen: afval wegen – informeel</text:p>
            <text:p text:style-name="common-al">12. Sluiting</text:p>
            <text:p text:style-name="common-al"/>
            <text:p text:style-name="common-al">Inspreken op agendapunten is mogelijk. Indien u hiervan gebruik wilt maken vragen wij u om dit te melden via e-mailbericht aan <text:a xlink:href="mailto:griffie@heerenveen.nl" xlink:type="simple">griffie@heerenveen.nl</text:a> (uiterlijk om 12.00 uur op de dag van de vergadering).</text:p>
            <text:p text:style-name="common-al">Achterliggende stukken kunt u vinden op de website van de gemeenteraad: <text:a xlink:href="http://www.gemeenteraadheerenveen.frl/" xlink:type="simple">www.gemeenteraadheerenveen.frl</text:a>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56595</text:span><text:line-break/><text:date style:data-style-name="dag" text:fixed="true" text:date-value="2017-09-11"/><text:line-break/><text:date style:data-style-name="jaar" text:fixed="true" text:date-value="2017-09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156595</text:span><text:date style:data-style-name="nicedate" text:fixed="true" text:date-value="2017-09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7  nr. 156595</text:span><text:date style:data-style-name="nicedate" text:fixed="true" text:date-value="2017-09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RAADSCOMMISSIE ROM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7</meta:user-defined>
    <meta:user-defined meta:name="DCTERMS.W3CDTF/DCTERMS.available">2017-09-11</meta:user-defined>
    <meta:user-defined meta:name="OVERHEIDop.publicationIssue">156595</meta:user-defined>
    <meta:user-defined meta:name="OVERHEIDop.GmbID/DC.identifier">gmb-2017-156595</meta:user-defined>
    <meta:user-defined meta:name="OVERHEID.TaxonomieBeleidsagenda/OVERHEID.category">Bestuur | Organisatie en beleid</meta:user-defined>
    <meta:user-defined meta:name="OVERHEID.Gemeente/DC.spatial">Heerenveen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gvop.Informatietype/DC.type">Overige overheidsinformatie</meta:user-defined>
    <meta:user-defined meta:name="OVERHEID.Gemeente/OVERHEID.authority">Heerenveen</meta:user-defined>
    <meta:user-defined meta:name="OVERHEID.Gemeente/DCTERMS.publisher">Heerenveen</meta:user-defined>
    <meta:user-defined meta:name="OVERHEIDop.versieInformatie"/>
  </office:meta>
</office:document-meta>
</file>