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SCHOTERPLEIN 4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een Trimloop Skoatterwâld op 9 september 2017 op de locatie Schoterplein 49 te Heerenveen (8-8-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1590</text:span><text:line-break/><text:date style:data-style-name="dag" text:fixed="true" text:date-value="2017-08-14"/><text:line-break/><text:date style:data-style-name="jaar" text:fixed="true" text:date-value="2017-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1590</text:span><text:date style:data-style-name="nicedate" text:fixed="true" text:date-value="2017-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41590</text:span><text:date style:data-style-name="nicedate" text:fixed="true" text:date-value="2017-08-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LUID, SCHOTERPLEIN 49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8-14</meta:user-defined>
    <meta:user-defined meta:name="OVERHEIDop.publicationIssue">141590</meta:user-defined>
    <meta:user-defined meta:name="OVERHEIDop.GmbID/DC.identifier">gmb-2017-141590</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RP 31</meta:user-defined>
    <meta:user-defined meta:name="OVERHEIDop.woonplaats">Heerenveen</meta:user-defined>
    <meta:user-defined meta:name="OVERHEIDop.straatnaam">Schoterplei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789 552654</meta:user-defined>
    <meta:user-defined meta:name="OVERHEIDop.versieInformatie"/>
  </office:meta>
</office:document-meta>
</file>