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EN COMMISSIE BEZWAARSCHRIFTEN 14 AUGUSTUS 2017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Op maandagavond 14 augustus 2017 zijn in het gemeentehuis te Heerenveen de volgende openbare hoorzittingen gepland:</text:p>
            <text:p text:style-name="al"/>
            <text:p text:style-name="al">19.35 uur:</text:p>
            <text:p text:style-name="al">bezwaarschrift tegen het verlenen van een omgevingsvergunning voor het veranderen van een woning in 4 wooneenheden (legalisatie) op de locatie Burgemeester Falkenaweg 31 te Heerenveen</text:p>
            <text:p text:style-name="al"/>
            <text:p text:style-name="al">20 uur:</text:p>
            <text:p text:style-name="al">bezwaarschrift tegen het verlenen van een omgevingsvergunning voor de bouw van een garage (deels legalisatie) op het adres Meyerweg 77 te De Knipe</text:p>
            <text:p text:style-name="al"/>
            <text:p text:style-name="al"/>
            <text:p text:style-name="al">Deze planning kan worden gewijzigd. Voor informatie hierover kunt u bellen met het secretariaat van de commissie bezwaarschriften, tel 14 0513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0263</text:span><text:line-break/><text:date style:data-style-name="dag" text:fixed="true" text:date-value="2017-08-10"/><text:line-break/><text:date style:data-style-name="jaar" text:fixed="true" text:date-value="2017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40263</text:span><text:date style:data-style-name="nicedate" text:fixed="true" text:date-value="2017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40263</text:span><text:date style:data-style-name="nicedate" text:fixed="true" text:date-value="2017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PENBARE HOORZITTINGEN COMMISSIE BEZWAARSCHRIFTEN 14 AUGUSTUS 2017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8-10</meta:user-defined>
    <meta:user-defined meta:name="OVERHEIDop.publicationIssue">140263</meta:user-defined>
    <meta:user-defined meta:name="OVERHEIDop.GmbID/DC.identifier">gmb-2017-140263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