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openbare raadsvergadering op maandag <text:span text:style-name="nadrukvet">1</text:span><text:span text:style-name="nadrukvet">3 februari</text:span><text:span text:style-name="nadrukvet"> 2017</text:span><text:span text:style-name="nadrukvet"/><text:span text:style-name="nadrukvet">om </text:span><text:span text:style-name="nadrukvet">20.0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16 januari 2017</text:p>
            <text:p text:style-name="common-al">5. Lijst ingekomen stukken</text:p>
            <text:p text:style-name="common-al">6. Verzamelbesluit 2017-1</text:p>
            <text:p text:style-name="common-al">7. Gedeeltelijke vrijstelling legeskosten bij duurzame projecten Heerenveen</text:p>
            <text:p text:style-name="common-al">8. Kaderbrief 2018-2022 en begrotingswijziging Veiligheidsregio Fryslân</text:p>
            <text:p text:style-name="common-al">9. Verklaring van geen bedenkingen voor het uitvoeren van werkzaamheden in verband met aardgasleiding nabij Birstum 5 en 7 Nes</text:p>
            <text:p text:style-name="common-al">10. 1e Partiële herziening van het bestemmingsplan Oude- en Nieuwehorne – De Fjilden</text:p>
            <text:p text:style-name="common-al">11. Beeldkwaliteitsplan De Fjilden, Oudehorne en Nieuwehorne 2016</text:p>
            <text:p text:style-name="common-al">12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668</text:span><text:line-break/><text:date style:data-style-name="dag" text:fixed="true" text:date-value="2017-02-03"/><text:line-break/><text:date style:data-style-name="jaar" text:fixed="true" text:date-value="2017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668</text:span><text:date style:data-style-name="nicedate" text:fixed="true" text:date-value="2017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668</text:span><text:date style:data-style-name="nicedate" text:fixed="true" text:date-value="2017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2-03</meta:user-defined>
    <meta:user-defined meta:name="OVERHEIDop.publicationIssue">13668</meta:user-defined>
    <meta:user-defined meta:name="OVERHEIDop.GmbID/DC.identifier">gmb-2017-1366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