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2 februari 2017</text:p>
            <text:p text:style-name="tussenkopcur">Tijd: 20.30 uur (aansluitend aan de raadscommissie ROM)</text:p>
            <text:p text:style-name="tussenkopcur">Plaats: Raadszaal, gemeentehuis Heerenveen</text:p>
            <text:p text:style-name="tussenkopcur"/>
            <text:p text:style-name="tussenkopcur">Agenda:</text:p>
            <text:p text:style-name="common-al">1. Opening</text:p>
            <text:p text:style-name="common-al">2.. Vaststelling agenda</text:p>
            <text:p text:style-name="common-al">3a. Besluitenlijst van de openbare vergadering van 8 december 2016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Kaderbrief 2018-2022 en begrotingswijziging Veiligheidsregio Fryslân (raad 13 februari 2017)</text:p>
            <text:p text:style-name="common-al">7. Verzamelbesluit 2017-1 (raad 13 februari 2017)</text:p>
            <text:p text:style-name="common-al">8. Werkagenda centrum</text:p>
            <text:p text:style-name="common-al">9. Sluiting</text:p>
            <text:p text:style-name="common-al">10. Presentatie Stand van zaken ICT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3662</text:span><text:line-break/><text:date style:data-style-name="dag" text:fixed="true" text:date-value="2017-01-27"/><text:line-break/><text:date style:data-style-name="jaar" text:fixed="true" text:date-value="2017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2</text:span><text:date style:data-style-name="nicedate" text:fixed="true" text:date-value="2017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3662</text:span><text:date style:data-style-name="nicedate" text:fixed="true" text:date-value="2017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1-27</meta:user-defined>
    <meta:user-defined meta:name="OVERHEIDop.publicationIssue">13662</meta:user-defined>
    <meta:user-defined meta:name="OVERHEIDop.GmbID/DC.identifier">gmb-2017-1366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