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R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donderdag 2 februari 2017</text:p>
            <text:p text:style-name="tussenkopcur">Tijd: 19.30 – 20.30 uur</text:p>
            <text:p text:style-name="tussenkopcur">Plaats: Raadszaal, gemeentehuis Heerenveen</text:p>
            <text:p text:style-name="tussenkopcur">Agenda:</text:p>
            <text:p text:style-name="common-al">1. Opening</text:p>
            <text:p text:style-name="common-al">2. Vaststelling agenda</text:p>
            <text:p text:style-name="common-al">3a. Besluitenlijst van de openbare vergadering van 12 januari 2017</text:p>
            <text:p text:style-name="common-al">3b. Toezeggingen / LTA</text:p>
            <text:p text:style-name="common-al">4. Mededelingen / ingekomen stukken</text:p>
            <text:p text:style-name="common-al">5. Rondvraag</text:p>
            <text:p text:style-name="common-al">6. Verklaring van geen bedenkingen voor het uitvoeren van werkzaamheden in verband met aardgasleiding nabij Birstum 5 en 7 Nes (raad 13 februari 2017)</text:p>
            <text:p text:style-name="common-al">7. Gedeeltelijke vrijstelling legeskosten bij duurzame projecten Heerenveen (raad 13 februari 2017)</text:p>
            <text:p text:style-name="common-al">8. 1e Partiële herziening van het bestemmingsplan Oude- en Nieuwehorne – De Fjilden (raad 13 februari 2017)</text:p>
            <text:p text:style-name="common-al">9. Beeldkwaliteitsplan De Fjilden, Oudehorne en Nieuwehorne 2016 (raad 13 februari 2017)</text:p>
            <text:p text:style-name="common-al">10. Terugkoppeling werkatelier Skoatterwâld</text:p>
            <text:p text:style-name="common-al">11. Sluiting</text:p>
            <text:p text:style-name="common-al"/>
            <text:p text:style-name="common-al"/>
            <text:p text:style-name="common-al">Inspreken op agendapunten is mogelijk. Indien u hiervan gebruik wilt maken vragen wij u om dit te melden via e-mailbericht aan <text:a xlink:href="mailto:griffie@heerenveen.nl" xlink:type="simple">griffie@heerenveen.nl</text:a> (uiterlijk om 12.00 uur op de dag van de vergadering).</text:p>
            <text:p text:style-name="common-al">Achterliggende stukken kunt u vinden op de website van de gemeenteraad: <text:a xlink:href="http://www.gemeenteraadheerenveen.frl/" xlink:type="simple">www.gemeenteraadheerenveen.frl</text:a>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13660</text:span><text:line-break/><text:date style:data-style-name="dag" text:fixed="true" text:date-value="2017-01-27"/><text:line-break/><text:date style:data-style-name="jaar" text:fixed="true" text:date-value="2017-01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3660</text:span><text:date style:data-style-name="nicedate" text:fixed="true" text:date-value="2017-01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3660</text:span><text:date style:data-style-name="nicedate" text:fixed="true" text:date-value="2017-01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RO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1-27</meta:user-defined>
    <meta:user-defined meta:name="OVERHEIDop.publicationIssue">13660</meta:user-defined>
    <meta:user-defined meta:name="OVERHEIDop.GmbID/DC.identifier">gmb-2017-13660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