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LIGPLAATSVERGUNNING, LEEUWARDERSTRAATWEG 100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innemen van een ligplaats aan de ligoever Leeuwarderstraatweg 1009 te Heeenveen (31 juli 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5765</text:span><text:line-break/><text:date style:data-style-name="dag" text:fixed="true" text:date-value="2017-08-03"/><text:line-break/><text:date style:data-style-name="jaar" text:fixed="true" text:date-value="2017-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35765</text:span><text:date style:data-style-name="nicedate" text:fixed="true" text:date-value="2017-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35765</text:span><text:date style:data-style-name="nicedate" text:fixed="true" text:date-value="2017-08-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LIGPLAATSVERGUNNING, LEEUWARDERSTRAATWEG 1009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8-03</meta:user-defined>
    <meta:user-defined meta:name="OVERHEIDop.publicationIssue">135765</meta:user-defined>
    <meta:user-defined meta:name="OVERHEIDop.GmbID/DC.identifier">gmb-2017-135765</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PJ 1009</meta:user-defined>
    <meta:user-defined meta:name="OVERHEIDop.woonplaats">Heerenveen</meta:user-defined>
    <meta:user-defined meta:name="OVERHEIDop.straatnaam">Leeuwarderstraat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9421 554580</meta:user-defined>
    <meta:user-defined meta:name="OVERHEIDop.versieInformatie"/>
  </office:meta>
</office:document-meta>
</file>