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OUDE KOEMARKT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het adres Oude Koemarkt 4 te Heerenveen.                                                                               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2035</text:span><text:line-break/><text:date style:data-style-name="dag" text:fixed="true" text:date-value="2017-07-28"/><text:line-break/><text:date style:data-style-name="jaar" text:fixed="true" text:date-value="2017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2035</text:span><text:date style:data-style-name="nicedate" text:fixed="true" text:date-value="2017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2035</text:span><text:date style:data-style-name="nicedate" text:fixed="true" text:date-value="2017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OUDE KOEMARKT 4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7-28</meta:user-defined>
    <meta:user-defined meta:name="OVERHEIDop.publicationIssue">132035</meta:user-defined>
    <meta:user-defined meta:name="OVERHEIDop.GmbID/DC.identifier">gmb-2017-13203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EV 4</meta:user-defined>
    <meta:user-defined meta:name="OVERHEIDop.woonplaats">Heerenveen</meta:user-defined>
    <meta:user-defined meta:name="OVERHEIDop.straatnaam">Oude Koemarkt</meta:user-defined>
    <meta:user-defined meta:name="OVERHEIDgvop.Informatietype/DC.type">Beschikkingen | afhandelin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956 552746</meta:user-defined>
    <meta:user-defined meta:name="OVERHEIDop.versieInformatie"/>
  </office:meta>
</office:document-meta>
</file>