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ORREDIJKSTERWEG 53 JUBB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bijgebouw op het perceel Gorredijksterweg 53 te Jubbega (11 juli 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1214</text:span><text:line-break/><text:date style:data-style-name="dag" text:fixed="true" text:date-value="2017-07-14"/><text:line-break/><text:date style:data-style-name="jaar" text:fixed="true" text:date-value="2017-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1214</text:span><text:date style:data-style-name="nicedate" text:fixed="true" text:date-value="2017-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1214</text:span><text:date style:data-style-name="nicedate" text:fixed="true" text:date-value="2017-07-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GORREDIJKSTERWEG 53 JUBBEGA</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7-14</meta:user-defined>
    <meta:user-defined meta:name="OVERHEIDop.publicationIssue">121214</meta:user-defined>
    <meta:user-defined meta:name="OVERHEIDop.GmbID/DC.identifier">gmb-2017-121214</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1KB 53</meta:user-defined>
    <meta:user-defined meta:name="OVERHEIDop.woonplaats">Jubbega</meta:user-defined>
    <meta:user-defined meta:name="OVERHEIDop.straatnaam">Gorredijkster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202875 555247</meta:user-defined>
    <meta:user-defined meta:name="OVERHEIDop.versieInformatie"/>
  </office:meta>
</office:document-meta>
</file>