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tussenkopcur">Datum : donderdag 12 januari 2017</text:p>
            <text:p text:style-name="tussenkopcur">Tijd: 19.30 uur</text:p>
            <text:p text:style-name="tussenkopcur">Plaats: Raadszaal, gemeentehuis Heerenveen</text:p>
            <text:p text:style-name="tussenkopcur">Agenda:</text:p>
            <text:p text:style-name="al">1. Opening</text:p>
            <text:p text:style-name="al">2. Vaststelling agenda</text:p>
            <text:p text:style-name="al">3a. Besluitenlijst van de openbare vergadering van 17 november 2016</text:p>
            <text:p text:style-name="al">3b. Toezeggingen / LTA</text:p>
            <text:p text:style-name="al">4. Mededelingen / ingekomen stukken</text:p>
            <text:p text:style-name="al">5. Rondvraag</text:p>
            <text:p text:style-name="al">6. Vvgb bouw woning met bijgebouw op het perceel Aengwirderweg 30 te Terband (raad 23 januari 2017)</text:p>
            <text:p text:style-name="al">7. Overdracht beheer en onderhoud stedelijk water (informatief, presentatie W. Kalma)</text:p>
            <text:p text:style-name="al">8. Sluiting</text:p>
            <text:p text:style-name="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al">Achterliggende stukken kunt u vinden op de website van de gemeenteraad: <text:a xlink:href="http://www.gemeenteraadheerenveen.frl/" xlink:type="simple">www.gemeenteraadheerenveen.frl</text:a>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19</text:span><text:line-break/><text:date style:data-style-name="dag" text:fixed="true" text:date-value="2017-01-05"/><text:line-break/><text:date style:data-style-name="jaar" text:fixed="true" text:date-value="2017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19</text:span><text:date style:data-style-name="nicedate" text:fixed="true" text:date-value="2017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19</text:span><text:date style:data-style-name="nicedate" text:fixed="true" text:date-value="2017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1-05</meta:user-defined>
    <meta:user-defined meta:name="OVERHEIDop.publicationIssue">119</meta:user-defined>
    <meta:user-defined meta:name="OVERHEIDop.GmbID/DC.identifier">gmb-2017-119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