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enbare raadsvergadering op maandag <text:span text:style-name="nadrukvet">17 juli 2017</text:span><text:span text:style-name="nadrukvet"> om </text:span><text:span text:style-name="nadrukvet">20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a. Besluitenlijst 22 mei 2017</text:p>
            <text:p text:style-name="common-al">4b. Besluitenlijst 8 juni 2017</text:p>
            <text:p text:style-name="common-al">4c. Besluitenlijst 22 juni 2017</text:p>
            <text:p text:style-name="common-al">5. Lijst ingekomen stukken</text:p>
            <text:p text:style-name="common-al">6. Integraal Veiligheidsplan Samen Veilig, Samen Doen!</text:p>
            <text:p text:style-name="common-al">7. Verbetering A32 Heerenveen</text:p>
            <text:p text:style-name="common-al">8. Onttrekken aan de openbaarheid weggedeelte J.P. Engelmanstraat Heerenveen</text:p>
            <text:p text:style-name="common-al">9. Verklaring van geen bedenkingen Schoterlandseweg 85 Oudehorne</text:p>
            <text:p text:style-name="common-al">10. Centrumregeling sociaal domein Friesland</text:p>
            <text:p text:style-name="common-al">11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0051</text:span><text:line-break/><text:date style:data-style-name="dag" text:fixed="true" text:date-value="2017-07-06"/><text:line-break/><text:date style:data-style-name="jaar" text:fixed="true" text:date-value="2017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0051</text:span><text:date style:data-style-name="nicedate" text:fixed="true" text:date-value="2017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0051</text:span><text:date style:data-style-name="nicedate" text:fixed="true" text:date-value="2017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7-06</meta:user-defined>
    <meta:user-defined meta:name="OVERHEIDop.publicationIssue">110051</meta:user-defined>
    <meta:user-defined meta:name="OVERHEIDop.GmbID/DC.identifier">gmb-2017-11005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