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29i0023efca-32b5-4661-8337-ab7a7a75010d.jpg" manifest:media-type="image/x-eps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maandag 3 juli 2017</text:p>
            <text:p text:style-name="tussenkopcur">Tijd: 20.00 uur </text:p>
            <text:p text:style-name="tussenkopcur">Plaats: Raadszaal,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a Besluitenlijst van de openbare vergadering van 11 mei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Centrumregeling sociaal domein Friesland (raad 17 juli 2017)</text:p>
            <text:p text:style-name="common-al">7. Sport- en beweegbeleid 'In Heerenveen<draw:frame><draw:text-box><text:section text:name="plaatje_id1-3-2-1-1-12-1" text:style-name="plaatje"><text:p text:style-name="illustratie_id1-3-2-1-1-12-1-1"><draw:frame draw:style-name="illustratie_id1-3-2-1-1-12-1-1" text:anchor-type="paragraph" svg:width="4mm" svg:height="2mm"><draw:image xlink:href="Pictures/Afbeelding29i0023efca-32b5-4661-8337-ab7a7a75010d.jpg" xlink:type="simple"/></draw:frame></text:p></text:section></draw:text-box></draw:frame>Beweegt het’ (2017-2025) (raad 25 september 2017)</text:p>
            <text:p text:style-name="common-al">8. Stand van zaken herstructurering Caparis </text:p>
            <text:p text:style-name="common-al">9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2-1-1" style:parent-style-name="Standard">
      <style:paragraph-properties style:line-spacing="0mm" style:text-autospace="none" ofo:line-height="0.001cm"/>
    </style:style>
    <style:style style:family="graphic" style:name="illustratie_id1-3-2-1-1-1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0038</text:span><text:line-break/><text:date style:data-style-name="dag" text:fixed="true" text:date-value="2017-06-29"/><text:line-break/><text:date style:data-style-name="jaar" text:fixed="true" text:date-value="2017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10038</text:span><text:date style:data-style-name="nicedate" text:fixed="true" text:date-value="2017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10038</text:span><text:date style:data-style-name="nicedate" text:fixed="true" text:date-value="2017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29</meta:user-defined>
    <meta:user-defined meta:name="OVERHEIDop.publicationIssue">110038</meta:user-defined>
    <meta:user-defined meta:name="OVERHEIDop.GmbID/DC.identifier">gmb-2017-11003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