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6 juli 2017</text:p>
            <text:p text:style-name="tussenkopcur">Tijd: 19.30 uur</text:p>
            <text:p text:style-name="tussenkopcur">Plaats: Raadszaal, gemeentehuis Heerenveen</text:p>
            <text:p text:style-name="tussenkopcur">Agenda:</text:p>
            <text:p text:style-name="common-al">1. Opening</text:p>
            <text:p text:style-name="common-al">2. Vaststelling agenda</text:p>
            <text:p text:style-name="common-al">3a. Van der Valk hotel </text:p>
            <text:p text:style-name="common-al">3b. Bekrachtiging geheimhouding gespreksverslagen</text:p>
            <text:p text:style-name="common-al">4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0014</text:span><text:line-break/><text:date style:data-style-name="dag" text:fixed="true" text:date-value="2017-06-29"/><text:line-break/><text:date style:data-style-name="jaar" text:fixed="true" text:date-value="2017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10014</text:span><text:date style:data-style-name="nicedate" text:fixed="true" text:date-value="2017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10014</text:span><text:date style:data-style-name="nicedate" text:fixed="true" text:date-value="2017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6-29</meta:user-defined>
    <meta:user-defined meta:name="OVERHEIDop.publicationIssue">110014</meta:user-defined>
    <meta:user-defined meta:name="OVERHEIDop.GmbID/DC.identifier">gmb-2017-110014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