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R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maandag 3 juli 2017</text:p>
            <text:p text:style-name="tussenkopcur">Tijd: 20.45 uur (aansluitend aan de commissie AZ)</text:p>
            <text:p text:style-name="tussenkopcur">Plaats: Vergaderkamer 12/13, gemeentehuis Heerenveen</text:p>
            <text:p text:style-name="tussenkopcur">Agenda:</text:p>
            <text:p text:style-name="common-al">1. Opening</text:p>
            <text:p text:style-name="common-al">2. Vaststelling agenda</text:p>
            <text:p text:style-name="common-al">3a. Besluitenlijst van de openbare vergadering van 11 mei 2017</text:p>
            <text:p text:style-name="common-al">3b. Besluitenlijst van de openbare vergadering van 18 mei 2017</text:p>
            <text:p text:style-name="common-al">3c. Toezeggingen / LTA</text:p>
            <text:p text:style-name="common-al">4. Mededelingen / ingekomen stukken</text:p>
            <text:p text:style-name="common-al">5. Rondvraag</text:p>
            <text:p text:style-name="common-al">6. Verbetering A32 Heerenveen (raad 17 juli 2017)</text:p>
            <text:p text:style-name="common-al">7. Onttrekken aan de openbaarheid weggedeelte J.P. Engelmanstraat Heerenveen (raad 17 juli 2017)</text:p>
            <text:p text:style-name="common-al">8. Verklaring van geen bedenkingen Schoterlandseweg 85 Oudehorne (raad 17 juli 2017)</text:p>
            <text:p text:style-name="common-al">9. Sluiting</text:p>
            <text:p text:style-name="common-al"/>
            <text:p text:style-name="common-al">Inspreken op agendapunten is mogelijk. Indien u hiervan gebruik wilt maken vragen wij u om dit te melden via e-mailbericht aan <text:a xlink:href="mailto:griffie@heerenveen.nl" xlink:type="simple">griffie@heerenveen.nl</text:a> (uiterlijk om 12.00 uur op de dag van de vergadering).</text:p>
            <text:p text:style-name="common-al">Achterliggende stukken kunt u vinden op de website van de gemeenteraad: <text:a xlink:href="http://www.gemeenteraadheerenveen.frl/" xlink:type="simple">www.gemeenteraadheerenveen.frl</text:a>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09999</text:span><text:line-break/><text:date style:data-style-name="dag" text:fixed="true" text:date-value="2017-06-29"/><text:line-break/><text:date style:data-style-name="jaar" text:fixed="true" text:date-value="2017-06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09999</text:span><text:date style:data-style-name="nicedate" text:fixed="true" text:date-value="2017-06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09999</text:span><text:date style:data-style-name="nicedate" text:fixed="true" text:date-value="2017-06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RO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6-29</meta:user-defined>
    <meta:user-defined meta:name="OVERHEIDop.publicationIssue">109999</meta:user-defined>
    <meta:user-defined meta:name="OVERHEIDop.GmbID/DC.identifier">gmb-2017-109999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