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maandag 3 juli 2017</text:p>
            <text:p text:style-name="tussenkopcur">Tijd: 19.15 uur – 20.45 uur </text:p>
            <text:p text:style-name="tussenkopcur">Plaats: Vergaderkamer 12/13, gemeentehuis Heerenveen</text:p>
            <text:p text:style-name="tussenkopcur">
            <text:span text:style-name="nadrukvet">Van 19.15 tot 20.00 uur Evaluatie ondernemersfonds</text:span>
          </text:p>
            <text:p text:style-name="common-al">
            <text:span text:style-name="nadrukvet">Vanaf 20.00 uur</text:span>
            <text:span text:style-name="nadrukvet">:</text:span>
          </text:p>
            <text:p text:style-name="tussenkopcur">Agenda:</text:p>
            <text:p text:style-name="common-al">1. Opening</text:p>
            <text:p text:style-name="common-al">2.. Vaststelling agenda</text:p>
            <text:p text:style-name="common-al">3a. Besluitenlijst van de openbare vergadering van 8 juni 2017</text:p>
            <text:p text:style-name="common-al">3b. Besluitenlijst van de openbare vergadering van 15 juni 2017</text:p>
            <text:p text:style-name="common-al">3c. Toezeggingen / LTA</text:p>
            <text:p text:style-name="common-al">4. Mededelingen / ingekomen stukken</text:p>
            <text:p text:style-name="common-al"> Gesprek met college over uitkomsten Berenschot (brief volgt)</text:p>
            <text:p text:style-name="common-al">5. Rondvraag</text:p>
            <text:p text:style-name="common-al">6. Integraal Veiligheidsplan Samen Veilig, Samen Doen! (raad 17 juli 2017)</text:p>
            <text:p text:style-name="common-al">7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frl./" xlink:type="simple">www.gemeenteraadheerenveen.frl.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09990</text:span><text:line-break/><text:date style:data-style-name="dag" text:fixed="true" text:date-value="2017-06-29"/><text:line-break/><text:date style:data-style-name="jaar" text:fixed="true" text:date-value="2017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09990</text:span><text:date style:data-style-name="nicedate" text:fixed="true" text:date-value="2017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09990</text:span><text:date style:data-style-name="nicedate" text:fixed="true" text:date-value="2017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6-29</meta:user-defined>
    <meta:user-defined meta:name="OVERHEIDop.publicationIssue">109990</meta:user-defined>
    <meta:user-defined meta:name="OVERHEIDop.GmbID/DC.identifier">gmb-2017-109990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