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NIENKE VAN HICHTUMWEG 5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op het perceel Nienke van Hichtumweg 5 te Heerenveen (19-01-2017).</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0259</text:span><text:line-break/><text:date style:data-style-name="dag" text:fixed="true" text:date-value="2017-01-23"/><text:line-break/><text:date style:data-style-name="jaar" text:fixed="true" text:date-value="2017-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0259</text:span><text:date style:data-style-name="nicedate" text:fixed="true" text:date-value="2017-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0259</text:span><text:date style:data-style-name="nicedate" text:fixed="true" text:date-value="2017-01-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NIENKE VAN HICHTUMWEG 5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1-23</meta:user-defined>
    <meta:user-defined meta:name="OVERHEIDop.publicationIssue">10259</meta:user-defined>
    <meta:user-defined meta:name="OVERHEIDop.GmbID/DC.identifier">gmb-2017-10259</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SJ 17</meta:user-defined>
    <meta:user-defined meta:name="OVERHEIDop.woonplaats">Heerenveen</meta:user-defined>
    <meta:user-defined meta:name="OVERHEIDop.straatnaam">Nienke van Hichtum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2732 553295</meta:user-defined>
    <meta:user-defined meta:name="OVERHEIDop.versieInformatie"/>
  </office:meta>
</office:document-meta>
</file>