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DRACHT VOOR NUMMER 103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op het perceel Dracht voor nummer 103 te Heerenveen (12-06-2017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01897</text:span><text:line-break/><text:date style:data-style-name="dag" text:fixed="true" text:date-value="2017-06-15"/><text:line-break/><text:date style:data-style-name="jaar" text:fixed="true" text:date-value="2017-06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01897</text:span><text:date style:data-style-name="nicedate" text:fixed="true" text:date-value="2017-06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01897</text:span><text:date style:data-style-name="nicedate" text:fixed="true" text:date-value="2017-06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DRACHT VOOR NUMMER 103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6-15</meta:user-defined>
    <meta:user-defined meta:name="OVERHEIDop.publicationIssue">101897</meta:user-defined>
    <meta:user-defined meta:name="OVERHEIDop.GmbID/DC.identifier">gmb-2017-101897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2BM 103</meta:user-defined>
    <meta:user-defined meta:name="OVERHEIDop.woonplaats">Heerenveen</meta:user-defined>
    <meta:user-defined meta:name="OVERHEIDop.straatnaam">Dracht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1190 552439</meta:user-defined>
    <meta:user-defined meta:name="OVERHEIDop.versieInformatie"/>
  </office:meta>
</office:document-meta>
</file>