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TOLVEPAED 2A HASKERDIJK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geluid verleend in verband met het organiseren van een straten-volleybal toernooi op  23 juni 2017 op de locatie Tolvepaed 2A te Haskerdijken (09-06-2017).</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1420</text:span><text:line-break/><text:date style:data-style-name="dag" text:fixed="true" text:date-value="2017-06-15"/><text:line-break/><text:date style:data-style-name="jaar" text:fixed="true" text:date-value="2017-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01420</text:span><text:date style:data-style-name="nicedate" text:fixed="true" text:date-value="2017-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01420</text:span><text:date style:data-style-name="nicedate" text:fixed="true" text:date-value="2017-06-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NTHEFFING GELUID, TOLVEPAED 2A HASKERDIJK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6-15</meta:user-defined>
    <meta:user-defined meta:name="OVERHEIDop.publicationIssue">101420</meta:user-defined>
    <meta:user-defined meta:name="OVERHEIDop.GmbID/DC.identifier">gmb-2017-101420</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68BJ 2</meta:user-defined>
    <meta:user-defined meta:name="OVERHEIDop.woonplaats">Haskerdijken</meta:user-defined>
    <meta:user-defined meta:name="OVERHEIDop.straatnaam">Tolvepaed</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8078 556423</meta:user-defined>
    <meta:user-defined meta:name="OVERHEIDop.versieInformatie"/>
  </office:meta>
</office:document-meta>
</file>