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10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10-2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10-3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10-4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SAZA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Datum : 1 februari 2016</text:p>
            <text:p text:style-name="common-al">Tijd: 19.30 uur </text:p>
            <text:p text:style-name="common-al">Plaats: Raadzaal gemeentehuis Heerenveen</text:p>
            <text:p text:style-name="common-al">Agenda:</text:p>
            <text:list text:style-name="id1-3-2-2-1-5">
              <text:list-item text:style-override="id1-3-2-2-1-5-1">
                <text:number>1.</text:number>
                <text:p text:style-name="al">Opening</text:p>
              </text:list-item>
              <text:list-item text:style-override="id1-3-2-2-1-5-2">
                <text:number>2.</text:number>
                <text:p text:style-name="al">Informele bijeenkomst Wmo- vervoer en Wmo 2015</text:p>
              </text:list-item>
            </text:list>
            <text:p text:style-name="common-al">3a Vaststelling agenda</text:p>
            <text:p text:style-name="common-al">3b Aanvraag voor inspreken over Wmo-vervoer</text:p>
            <text:p text:style-name="common-al">4a Besluitenlijst van de openbare vergadering van 10 december 2015</text:p>
            <text:p text:style-name="common-al">4b Toezeggingen / LTA</text:p>
            <text:list text:style-name="id1-3-2-2-1-10">
              <text:list-item text:style-override="id1-3-2-2-1-10-1">
                <text:number>5.</text:number>
                <text:p text:style-name="al">Mededelingen / ingekomen stukken</text:p>
              </text:list-item>
              <text:list-item text:style-override="id1-3-2-2-1-10-2">
                <text:number>6.</text:number>
                <text:p text:style-name="al">Rondvraag</text:p>
              </text:list-item>
              <text:list-item text:style-override="id1-3-2-2-1-10-3">
                <text:number>7.</text:number>
                <text:p text:style-name="al">Primus – De Basis; op weg naar een holding</text:p>
              </text:list-item>
              <text:list-item text:style-override="id1-3-2-2-1-10-4">
                <text:number>8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9490</text:span><text:line-break/><text:date style:data-style-name="dag" text:fixed="true" text:date-value="2016-01-27"/><text:line-break/><text:date style:data-style-name="jaar" text:fixed="true" text:date-value="2016-01-2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9490</text:span><text:date style:data-style-name="nicedate" text:fixed="true" text:date-value="2016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9490</text:span><text:date style:data-style-name="nicedate" text:fixed="true" text:date-value="2016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1-27</meta:user-defined>
    <meta:user-defined meta:name="OVERHEIDop.publicationIssue">9490</meta:user-defined>
    <meta:user-defined meta:name="OVERHEIDop.GmbID/DC.identifier">gmb-2016-9490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