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WELGELEGEN (IN HET WANDELBOS)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brug (vervanging) op een perceel aan Welgelegen (in het wandelbos) te Jubbega (23-01-2016)</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9487</text:span><text:line-break/><text:date style:data-style-name="dag" text:fixed="true" text:date-value="2016-01-27"/><text:line-break/><text:date style:data-style-name="jaar" text:fixed="true" text:date-value="2016-01-2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9487</text:span><text:date style:data-style-name="nicedate" text:fixed="true" text:date-value="2016-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9487</text:span><text:date style:data-style-name="nicedate" text:fixed="true" text:date-value="2016-01-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 WELGELEGEN (IN HET WANDELBOS) JUBBEGA</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1-27</meta:user-defined>
    <meta:user-defined meta:name="OVERHEIDop.publicationIssue">9487</meta:user-defined>
    <meta:user-defined meta:name="OVERHEIDop.GmbID/DC.identifier">gmb-2016-9487</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08CJ 15</meta:user-defined>
    <meta:user-defined meta:name="OVERHEIDop.woonplaats">Lippenhuizen</meta:user-defined>
    <meta:user-defined meta:name="OVERHEIDop.straatnaam">Welgelegen</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205138 558669</meta:user-defined>
    <meta:user-defined meta:name="OVERHEIDop.versieInformatie"/>
  </office:meta>
</office:document-meta>
</file>