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enbare hoorzitting commissie bezwaarschri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commissie Bzwaarschriften van de gemeente Heerenveen houdt op maandag 20 juni  2016 een openbare hoorzitting in het gemeentehuis.</text:p>
            <text:p text:style-name="common-al">19.55 uur: Bezwaarschrift tegen het besluit tot toepassing van bestuursdwang betreffende het adres Badweg 45 te Heerenveen.</text:p>
            <text:p text:style-name="common-al"/>
            <text:p text:style-name="common-al">Tijdens de openbare vergadering van de commissie mogen alleen genodigden het woord voeren. De genodigden ontvangen hiervoor voorafgaand aan de hoorzitting een persoonlijke uitnodiging. Belangstellenden zijn slechts toehoorder. Als u de hoorzitting wilt bijwonen adviseren wij u op de dag van de hoorzitting contact opnemen met het secretariaat van de commissie via tel. 14 0513. Dit omdat de agenda van de commissie nog kan wijzig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77453</text:span><text:line-break/><text:date style:data-style-name="dag" text:fixed="true" text:date-value="2016-06-14"/><text:line-break/><text:date style:data-style-name="jaar" text:fixed="true" text:date-value="2016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77453</text:span><text:date style:data-style-name="nicedate" text:fixed="true" text:date-value="2016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77453</text:span><text:date style:data-style-name="nicedate" text:fixed="true" text:date-value="2016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penbare hoorzitting commissie bezwaarschrift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6-14</meta:user-defined>
    <meta:user-defined meta:name="OVERHEIDop.publicationIssue">77453</meta:user-defined>
    <meta:user-defined meta:name="OVERHEIDop.GmbID/DC.identifier">gmb-2016-77453</meta:user-defined>
    <meta:user-defined meta:name="OVERHEID.TaxonomieBeleidsagenda/OVERHEID.category">Recht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