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OORNBEURSWEG 67, 69, 71 EN 7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brengen van een reclame-uiting op het perceel Koornbeursweg 67, 69, 71 en 73 te Heerenveen (07-06-2016).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75945</text:span><text:line-break/><text:date style:data-style-name="dag" text:fixed="true" text:date-value="2016-06-10"/><text:line-break/><text:date style:data-style-name="jaar" text:fixed="true" text:date-value="2016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75945</text:span><text:date style:data-style-name="nicedate" text:fixed="true" text:date-value="2016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75945</text:span><text:date style:data-style-name="nicedate" text:fixed="true" text:date-value="2016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KOORNBEURSWEG 67, 69, 71 EN 73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6-10</meta:user-defined>
    <meta:user-defined meta:name="OVERHEIDop.publicationIssue">75945</meta:user-defined>
    <meta:user-defined meta:name="OVERHEIDop.GmbID/DC.identifier">gmb-2016-7594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2DJ 73</meta:user-defined>
    <meta:user-defined meta:name="OVERHEIDop.woonplaats">Heerenveen</meta:user-defined>
    <meta:user-defined meta:name="OVERHEIDop.straatnaam">Koornbeursweg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91101 552216</meta:user-defined>
    <meta:user-defined meta:name="OVERHEIDop.versieInformatie"/>
  </office:meta>
</office:document-meta>
</file>