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ngjumerweg 10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7-6-2016 voor de volgende aanvraag de beslistermijn verlengd met maximaal 6 weken:</text:p>
            <text:p text:style-name="common-al"/>
            <text:p text:style-name="common-al">
            <text:span text:style-name="nadrukvet">Dongjumerweg 10, 8811HA Ried voor het bouwen van een opslagloods bij een bestaand agrarisch bedrijf (registratienummer: O-2016-0065)</text:span>
            <text:span text:style-name="nadrukvet">.</text:span>
          </text:p>
            <text:p text:style-name="common-al"/>
            <text:p text:style-name="common-al">
            <text:span text:style-name="nadrukvet">Heeft u vragen?</text:span>
          </text:p>
            <text:p text:style-name="last-al">Voor informatie over de aanvraag of de procedure kunt u bellen met de afdeling Ruimte 14 0517. Dit kan op werkdagen tussen 8:00 en 16:30 uur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75790</text:span><text:line-break/><text:date style:data-style-name="dag" text:fixed="true" text:date-value="2016-06-10"/><text:line-break/><text:date style:data-style-name="jaar" text:fixed="true" text:date-value="2016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5790</text:span><text:date style:data-style-name="nicedate" text:fixed="true" text:date-value="2016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5790</text:span><text:date style:data-style-name="nicedate" text:fixed="true" text:date-value="2016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ongjumerweg 10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10</meta:user-defined>
    <meta:user-defined meta:name="OVERHEIDop.publicationIssue">75790</meta:user-defined>
    <meta:user-defined meta:name="OVERHEIDop.GmbID/DC.identifier">gmb-2016-75790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HA 10</meta:user-defined>
    <meta:user-defined meta:name="OVERHEIDop.woonplaats">Ried</meta:user-defined>
    <meta:user-defined meta:name="OVERHEIDop.straatnaam">Dongjumerweg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183 581598</meta:user-defined>
    <meta:user-defined meta:name="OVERHEIDop.versieInformatie"/>
  </office:meta>
</office:document-meta>
</file>