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ENGWIRDERWEG 184 LUINJ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de voorgevel van een woning op het perceel Aengwirderweg 184 te Luinjeberd (01-06-2016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73009</text:span><text:line-break/><text:date style:data-style-name="dag" text:fixed="true" text:date-value="2016-06-07"/><text:line-break/><text:date style:data-style-name="jaar" text:fixed="true" text:date-value="2016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3009</text:span><text:date style:data-style-name="nicedate" text:fixed="true" text:date-value="2016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3009</text:span><text:date style:data-style-name="nicedate" text:fixed="true" text:date-value="2016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AENGWIRDERWEG 184 LUINJEBER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07</meta:user-defined>
    <meta:user-defined meta:name="OVERHEIDop.publicationIssue">73009</meta:user-defined>
    <meta:user-defined meta:name="OVERHEIDop.GmbID/DC.identifier">gmb-2016-73009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59BT 184</meta:user-defined>
    <meta:user-defined meta:name="OVERHEIDop.woonplaats">Luinjeberd</meta:user-defined>
    <meta:user-defined meta:name="OVERHEIDop.straatnaam">Aengwirderweg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1612 556504</meta:user-defined>
    <meta:user-defined meta:name="OVERHEIDop.versieInformatie"/>
  </office:meta>
</office:document-meta>
</file>