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AN DEKEMA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erfafscheiding op het perceel van Dekemalaan 1 te Heerenveen (24-05-2016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67820</text:span><text:line-break/><text:date style:data-style-name="dag" text:fixed="true" text:date-value="2016-05-27"/><text:line-break/><text:date style:data-style-name="jaar" text:fixed="true" text:date-value="201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7820</text:span><text:date style:data-style-name="nicedate" text:fixed="true" text:date-value="201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7820</text:span><text:date style:data-style-name="nicedate" text:fixed="true" text:date-value="201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VAN DEKEMALAAN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27</meta:user-defined>
    <meta:user-defined meta:name="OVERHEIDop.publicationIssue">67820</meta:user-defined>
    <meta:user-defined meta:name="OVERHEIDop.GmbID/DC.identifier">gmb-2016-6782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2BA 1</meta:user-defined>
    <meta:user-defined meta:name="OVERHEIDop.woonplaats">Heerenveen</meta:user-defined>
    <meta:user-defined meta:name="OVERHEIDop.straatnaam">Van Dekemalaa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0958 552499</meta:user-defined>
    <meta:user-defined meta:name="OVERHEIDop.versieInformatie"/>
  </office:meta>
</office:document-meta>
</file>