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koop- en aanbestedingsbeleid 20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pril 2016 is het Inkoop- en aanbestedingsbeleid 2016 vastgesteld.</text:p>
            <text:p text:style-name="last-al">De aanbestedingsrichtlijnen voldoen aan de Aanbestedingswet 2016 en de Europese richtlijn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20 mei 2016</text:span>
            <text:span text:style-name="datum"/>
          </text:p>
          </text:section>
          <text:section text:name="ondertekening_id1-3-2-2-2">
            <text:p>Burgemeester en wethouders van Urk.</text:p>
            <text:p><text:span text:style-name="ondertekening_naam"><text:span text:style-name="voornaam"/><text:span text:style-name="achternaam"/>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Urk.</text:p>
            </table:table-cell>
            <table:table-cell office:value-type="string" table:style-name="header.C">
              <text:p text:style-name="headerright"><text:span text:style-name="nr">Nr. 65500</text:span><text:line-break/><text:date style:data-style-name="dag" text:fixed="true" text:date-value="2016-05-24"/><text:line-break/><text:date style:data-style-name="jaar" text:fixed="true" text:date-value="2016-05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5500</text:span><text:date style:data-style-name="nicedate" text:fixed="true" text:date-value="2016-05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5500</text:span><text:date style:data-style-name="nicedate" text:fixed="true" text:date-value="2016-05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Inkoop- en aanbestedingsbeleid 201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24</meta:user-defined>
    <meta:user-defined meta:name="OVERHEIDop.publicationIssue">65500</meta:user-defined>
    <meta:user-defined meta:name="OVERHEIDop.GmbID/DC.identifier">gmb-2016-65500</meta:user-defined>
    <meta:user-defined meta:name="OVERHEID.TaxonomieBeleidsagenda/OVERHEID.category">Economie | Organisatie en beleid</meta:user-defined>
    <meta:user-defined meta:name="OVERHEIDop.referentienummer">2016.02382</meta:user-defined>
    <meta:user-defined meta:name="DCTERMS.abstract">Nieuwe beleidsregels betreffende inkoop en aanbesteding</meta:user-defined>
    <meta:user-defined meta:name="OVERHEID.Organisatietype/OVERHEID.organisationType">gemeente</meta:user-defined>
    <meta:user-defined meta:name="OVERHEID.Gemeente/DC.creator">Urk</meta:user-defined>
    <dc:language>nl</dc:language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gvop.Informatietype/DC.type">Beleidsregels</meta:user-defined>
    <meta:user-defined meta:name="OVERHEID.Gemeente/DC.spatial">Urk</meta:user-defined>
    <meta:user-defined meta:name="OVERHEIDop.versieInformatie"/>
  </office:meta>
</office:document-meta>
</file>