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DE WARRING 35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plaatsen van een dakkapel op het perceel De Warring 35 te Heerenveen  (19-05-2016)</text:p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64805</text:span><text:line-break/><text:date style:data-style-name="dag" text:fixed="true" text:date-value="2016-05-23"/><text:line-break/><text:date style:data-style-name="jaar" text:fixed="true" text:date-value="2016-05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64805</text:span><text:date style:data-style-name="nicedate" text:fixed="true" text:date-value="2016-05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64805</text:span><text:date style:data-style-name="nicedate" text:fixed="true" text:date-value="2016-05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AANVRAAG OMGEVINGSVERGUNNING, DE WARRING 35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5-23</meta:user-defined>
    <meta:user-defined meta:name="OVERHEIDop.publicationIssue">64805</meta:user-defined>
    <meta:user-defined meta:name="OVERHEIDop.GmbID/DC.identifier">gmb-2016-64805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PostcodeHuisnummer/OVERHEIDop.postcodeHuisnummer">8447EB 35</meta:user-defined>
    <meta:user-defined meta:name="OVERHEIDop.woonplaats">Heerenveen</meta:user-defined>
    <meta:user-defined meta:name="OVERHEIDop.straatnaam">De Warring</meta:user-defined>
    <meta:user-defined meta:name="OVERHEID.Gemeente/OVERHEID.authority">Heerenveen</meta:user-defined>
    <meta:user-defined meta:name="OVERHEID.Gemeente/DCTERMS.publisher">Heerenveen</meta:user-defined>
    <meta:user-defined meta:name="OVERHEIDgvop.Informatietype/DC.type">Beschikkingen | aanvraag</meta:user-defined>
    <meta:user-defined meta:name="OVERHEID.EPSG28992/DC.spatial">189695 552410</meta:user-defined>
    <meta:user-defined meta:name="OVERHEIDop.versieInformatie"/>
  </office:meta>
</office:document-meta>
</file>