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1-5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2-1-5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2-1-5-13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2-1-5-14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2-1-5-15">
      <text:list-level-style-number style:num-format="" style:num-prefix="15." text:level="1" text:start-value="15">
        <style:list-level-properties text:min-label-width="10mm"/>
      </text:list-level-style-number>
      <text:list-level-style-number style:num-format="" style:num-prefix="15." text:level="2">
        <style:list-level-properties text:min-label-width="10mm" text:space-before="10mm"/>
      </text:list-level-style-number>
    </text:list-style>
    <text:list-style style:name="id1-3-2-2-1-5-16">
      <text:list-level-style-number style:num-format="" style:num-prefix="16." text:level="1" text:start-value="16">
        <style:list-level-properties text:min-label-width="10mm"/>
      </text:list-level-style-number>
      <text:list-level-style-number style:num-format="" style:num-prefix="1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donderdag 12 mei 2016</text:p>
            <text:p text:style-name="common-al">Tijd: 20.00 uur</text:p>
            <text:p text:style-name="common-al">Plaats: Raadszaal,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7 april 2016</text:p>
              </text:list-item>
              <text:list-item text:style-override="id1-3-2-2-1-5-4">
                <text:number>3b.</text:number>
                <text:p text:style-name="al">Toezeggingen / LTA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GR FUMO begroting 2017 (raad 23 mei 2016)</text:p>
              </text:list-item>
              <text:list-item text:style-override="id1-3-2-2-1-5-8">
                <text:number>8.</text:number>
                <text:p text:style-name="al">GR Hûs en Hiem Jaarrekening 2015 en begroting 2017 (raad 23 mei 2016)</text:p>
              </text:list-item>
              <text:list-item text:style-override="id1-3-2-2-1-5-9">
                <text:number>9.</text:number>
                <text:p text:style-name="al">Verklaring van geen bedenkingen de Ynfeart 12 te Heerenveen (raad 23 mei 2016)</text:p>
              </text:list-item>
              <text:list-item text:style-override="id1-3-2-2-1-5-10">
                <text:number>10.</text:number>
                <text:p text:style-name="al">Stedenbouwkundige visie op geluidwering langs spoorweg (raad 23 mei 2016)</text:p>
              </text:list-item>
              <text:list-item text:style-override="id1-3-2-2-1-5-11">
                <text:number>11.</text:number>
                <text:p text:style-name="al">1<text:span text:style-name="sup">e</text:span> gedeeltelijke herziening van het bestemmingsplan Bontebok (raad 23 mei 2016)</text:p>
              </text:list-item>
              <text:list-item text:style-override="id1-3-2-2-1-5-12">
                <text:number>12.</text:number>
                <text:p text:style-name="al">Ontbinding Stichting behoud van monumenten (raad 23 mei 2016)</text:p>
              </text:list-item>
              <text:list-item text:style-override="id1-3-2-2-1-5-13">
                <text:number>13.</text:number>
                <text:p text:style-name="al">Kwaliteitsplan openbare ruimte en kapitaalgoederen (raad 23 mei of 23 juni 2016)</text:p>
              </text:list-item>
              <text:list-item text:style-override="id1-3-2-2-1-5-14">
                <text:number>14.</text:number>
                <text:p text:style-name="al">Definitieve weigering Vvgb Van Sminiaweg naast 8 Haskerdijken ( raad 23 mei 2016)</text:p>
              </text:list-item>
              <text:list-item text:style-override="id1-3-2-2-1-5-15">
                <text:number>15.</text:number>
                <text:p text:style-name="al">Realisatiestrategie plan De Fjilden Nieuwehorne - <text:span text:style-name="nadrukcur">consultatie</text:span></text:p>
              </text:list-item>
              <text:list-item text:style-override="id1-3-2-2-1-5-16">
                <text:number>16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56224</text:span><text:line-break/><text:date style:data-style-name="dag" text:fixed="true" text:date-value="2016-05-06"/><text:line-break/><text:date style:data-style-name="jaar" text:fixed="true" text:date-value="201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6224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6224</text:span><text:date style:data-style-name="nicedate" text:fixed="true" text:date-value="201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6</meta:user-defined>
    <meta:user-defined meta:name="OVERHEIDop.publicationIssue">56224</meta:user-defined>
    <meta:user-defined meta:name="OVERHEIDop.GmbID/DC.identifier">gmb-2016-56224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