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8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8-1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8-2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8-3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8-4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8-5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8-6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8-7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2-1-8-8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SAZA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Datum : donderdag 12 mei 2016</text:p>
            <text:p text:style-name="common-al">Tijd: 20.00 uur </text:p>
            <text:p text:style-name="common-al">Plaats: Vergaderkamer 12/13, gemeentehuis Heerenveen</text:p>
            <text:p text:style-name="common-al">Agenda:</text:p>
            <text:p text:style-name="common-al">1.Opening</text:p>
            <text:p text:style-name="common-al">2 Vaststelling agenda</text:p>
            <text:p text:style-name="common-al">3a Besluitenlijst van de openbare vergadering van 7 april 2016</text:p>
            <text:list text:style-name="id1-3-2-2-1-8">
              <text:list-item text:style-override="id1-3-2-2-1-8-1">
                <text:number>3b.</text:number>
                <text:p text:style-name="al">Toezeggingen / LTA</text:p>
              </text:list-item>
              <text:list-item text:style-override="id1-3-2-2-1-8-2">
                <text:number>4.</text:number>
                <text:p text:style-name="al">Mededelingen / ingekomen stukken</text:p>
              </text:list-item>
              <text:list-item text:style-override="id1-3-2-2-1-8-3">
                <text:number>5.</text:number>
                <text:p text:style-name="al">Rondvraag</text:p>
              </text:list-item>
              <text:list-item text:style-override="id1-3-2-2-1-8-4">
                <text:number>6.</text:number>
                <text:p text:style-name="al">Actualisatie Accommodatieplan Sport (raad 23 mei of 23 juni 2016)</text:p>
              </text:list-item>
              <text:list-item text:style-override="id1-3-2-2-1-8-5">
                <text:number>7.</text:number>
                <text:p text:style-name="al">GR SW Fryslân begroting 2017 en begrotingswijziging (raad 23 mei 2016)</text:p>
              </text:list-item>
              <text:list-item text:style-override="id1-3-2-2-1-8-6">
                <text:number>8.</text:number>
                <text:p text:style-name="al">4<text:span text:style-name="sup">e</text:span> Rapportage financiële monitor sociaal domein 2015</text:p>
              </text:list-item>
              <text:list-item text:style-override="id1-3-2-2-1-8-7">
                <text:number>9.</text:number>
                <text:p text:style-name="al">Benodigde middelen uitvoering taken 3D 2016</text:p>
              </text:list-item>
              <text:list-item text:style-override="id1-3-2-2-1-8-8">
                <text:number>10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56208</text:span><text:line-break/><text:date style:data-style-name="dag" text:fixed="true" text:date-value="2016-05-06"/><text:line-break/><text:date style:data-style-name="jaar" text:fixed="true" text:date-value="201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6208</text:span><text:date style:data-style-name="nicedate" text:fixed="true" text:date-value="201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6208</text:span><text:date style:data-style-name="nicedate" text:fixed="true" text:date-value="201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5-06</meta:user-defined>
    <meta:user-defined meta:name="OVERHEIDop.publicationIssue">56208</meta:user-defined>
    <meta:user-defined meta:name="OVERHEIDop.GmbID/DC.identifier">gmb-2016-56208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