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INTREKKING OMGEVINGSVERGUNNING, HET MEER 138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zij voornemens zijn de verleende omgevingsvergunning voor de activiteit milieu op het perceel Het meer 138 te Heerenveen, in te trekken. </text:p>
            <text:p text:style-name="tussenkopcur">Ter inzage </text:p>
            <text:p text:style-name="common-al">De ontwerpbeschikking alsmede de daarbij behorende stukken liggen van 28 april 2016 tot en met 8 juni 2016 gedurende zes weken ter inzage in het gemeentehuis. </text:p>
            <text:p text:style-name="common-al">Het gemeentehuis is op werkdagen zonder afspraak geopend van 08:30 – 13:00 uur. Daarnaast kunt u een afspraak maken op elke werkdag tussen 14.00 en 16:00 uur.</text:p>
            <text:p text:style-name="tussenkopcur">Zienswijzen indienen</text:p>
            <text:p text:style-name="common-al">Gedurende voornoemde termijn kan een ieder zienswijzen tegen de ontwerpomgevings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common-al">U kunt ook digitaal een zienswijze indienen. Dit kan door een email te sturen naar gemeente@heerenveen.nl, met als onderwerp ’Zienswijze [aanduiding vergunning/ontheffing met kenmerk]’. Het is ook mogelijk om met gebruikmaking van uw DigiD langs digitale weg een zienswijze in te dienen. Dit kunt u doen via de gemeentelijke website www.heerenveen.nl. </text:p>
            <text:p text:style-name="last-al">Wilt u mondeling uw zienswijze kenbaar maken, dan kunt u hiertoe een afspraak maken via telefoonnummer: 0513-617617. Om termijnoverschrijding te voorkomen wordt u verzocht om uiterlijk 14 dagen vóór afloop van de ter inzage termijn een afspraak te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52229</text:span><text:line-break/><text:date style:data-style-name="dag" text:fixed="true" text:date-value="2016-04-26"/><text:line-break/><text:date style:data-style-name="jaar" text:fixed="true" text:date-value="2016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52229</text:span><text:date style:data-style-name="nicedate" text:fixed="true" text:date-value="2016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52229</text:span><text:date style:data-style-name="nicedate" text:fixed="true" text:date-value="2016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ONTWERP INTREKKING OMGEVINGSVERGUNNING, HET MEER 138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4-26</meta:user-defined>
    <meta:user-defined meta:name="OVERHEIDop.publicationIssue">52229</meta:user-defined>
    <meta:user-defined meta:name="OVERHEIDop.GmbID/DC.identifier">gmb-2016-52229</meta:user-defined>
    <meta:user-defined meta:name="OVERHEID.TaxonomieBeleidsagenda/OVERHEID.category">Natuur en milieu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48GM 138</meta:user-defined>
    <meta:user-defined meta:name="OVERHEIDop.woonplaats">Heerenveen</meta:user-defined>
    <meta:user-defined meta:name="OVERHEIDop.straatnaam">Het meer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EPSG28992/DC.spatial">193442 553617</meta:user-defined>
    <meta:user-defined meta:name="OVERHEIDop.versieInformatie"/>
  </office:meta>
</office:document-meta>
</file>