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werpwijzigingsbesluit “W.A.Nijenhuisweg 47, Katlijk”</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Terinzagelegging</text:span>
          </text:p>
            <text:p text:style-name="common-al">Burgemeester en wethouders maken bekend dat, met toepassing van het bepaalde in artikel 3.6 lid 1 onder a van de Wet ruimtelijke ordening, een wijziging van het bestemmingsplan ''Buitengebied 2007'' in ontwerp ter inzage wordt gelegd.</text:p>
            <text:p text:style-name="common-al">
            <text:span text:style-name="nadrukcur">Het</text:span>
            <text:span text:style-name="nadrukcur"> wijzigingsbesluit</text:span>
          </text:p>
            <text:p text:style-name="common-al">Het wijzigingsbesluit “W.A. Nijenhuisweg 47, Katlijk” heeft betrekking op percelen W.A. Nijhuisweg 47 te Katlijk en de percelen W.A. Nijenhuisweg 10 tot en met 16 (even nummers) in Katlijk. Voor het perceel W.A. Nijenhuisweg 47 in Katlijk voorziet het besluit in een wijziging van de bestemming “Agrarisch gebied 2” met de aanduiding “bouwperceel” in de bestemming “Woondoeleinden V (voormalige boerderijpanden)” ten behoeve van een functieverandering van het bouwperceel. Voor de percelen W.A. Nijenhuisweg 10 tot en met 16 (even nummers) voorziet het besluit in het verwijderen van de aanduiding “geen milieuhindergevoelige gebouwen toegestaan” in verband met bedrijfsbeëindiging. </text:p>
            <text:p text:style-name="common-al">
            <text:span text:style-name="nadrukcur">Inzage van </text:span>
            <text:span text:style-name="nadrukcur">het</text:span>
            <text:span text:style-name="nadrukcur"> ontwerpwijzigingsbesluit</text:span>
          </text:p>
            <text:p text:style-name="common-al">Het ontwerpwijzigingsbesluit, met de bijgehorende stukken, liggen vanaf vrijdag 29 april 2016 gedurende een termijn van zes weken ter inzage. </text:p>
            <text:p text:style-name="common-al">De ontwerpwijzigingsplannen kunnen, tijdens openingsuren, worden ingezien bij de receptie van het gemeentehuis, Crackstraat 2 te Heerenveen en op de website van de gemeente: www.heerenveen.nl. U klikt daarvoor op “Actueel” en vervolgens op “Ter inzage”.</text:p>
            <text:p text:style-name="common-al">
            <text:span text:style-name="nadrukcur">Zienswijzen</text:span>
          </text:p>
            <text:p text:style-name="common-al">Gedurende de termijn van terinzagelegging kunnen belanghebbenden zowel schriftelijk als mondeling zienswijzen indienen op de ontwerpwijzigingsbesluiten.</text:p>
            <text:p text:style-name="common-al">
            <text:span text:style-name="nadrukondlijn">Schriftelijk</text:span>
          </text:p>
            <text:p text:style-name="common-al">Schriftelijke zienswijzen moeten worden gericht aan het college van burgemeester en wethouders van Heerenveen, Postbus 15.000, 8440 GA HEERENVEEN. Een zienswijze dient de volgende informatie te bevatten: naam en adres van de indiener, datum en redenen van de zienswijze.</text:p>
            <text:p text:style-name="common-al">
            <text:span text:style-name="nadrukondlijn">Mondeling</text:span>
          </text:p>
            <text:p text:style-name="last-al">Om mondelinge zienswijzen in te dienen kunt u contact opnemen met mevrouw J. Palsma, telefoonnummer 14 0513.</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51865</text:span><text:line-break/><text:date style:data-style-name="dag" text:fixed="true" text:date-value="2016-04-28"/><text:line-break/><text:date style:data-style-name="jaar" text:fixed="true" text:date-value="201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1865</text:span><text:date style:data-style-name="nicedate" text:fixed="true" text:date-value="201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1865</text:span><text:date style:data-style-name="nicedate" text:fixed="true" text:date-value="2016-04-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wijzigingsbesluit “W.A.Nijenhuisweg 47, Katlijk”</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4-28</meta:user-defined>
    <meta:user-defined meta:name="OVERHEIDop.publicationIssue">51865</meta:user-defined>
    <meta:user-defined meta:name="OVERHEIDop.GmbID/DC.identifier">gmb-2016-51865</meta:user-defined>
    <meta:user-defined meta:name="OVERHEID.TaxonomieBeleidsagenda/OVERHEID.category">Ruimte en infrastructuur | Organisatie en beleid</meta:user-defined>
    <meta:user-defined meta:name="OVERHEIDop.Ruimtelijkplan/OVERHEIDop.bekendmakingBetreffendePlan">NL.IMRO.0074.BPNwijzKatlijk-OW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55JT 47</meta:user-defined>
    <meta:user-defined meta:name="OVERHEIDop.woonplaats">Katlijk</meta:user-defined>
    <meta:user-defined meta:name="OVERHEIDop.straatnaam">W.A. Nijenhuis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8067 551808</meta:user-defined>
    <meta:user-defined meta:name="OVERHEIDop.versieInformatie"/>
  </office:meta>
</office:document-meta>
</file>