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spraak voorontwerp-bestemmingsplan Hondsdraf 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hebben ingestemd met het voorontwerp-bestemmingsplan Hondsdraf 1 te Heerenveen. Het bestemmingsplan maakt mogelijk dat de voormalige school op het perceel Hondsdraf 1 wordt omgebouwd en uitgebreid tot een complex, waarin ten hoogste 21 wooneenheden kunnen worden gerealiseerd. </text:p>
            <text:p text:style-name="common-al">Als onderdeel van de plannen wordt het aantal parkeerplaatsen uitgebreid van 13 naar 32. Deze parkeerplaatsen zijn openbaar toegankelijk, met uitzondering van 3 parkeerplaatsen voor minder validen.</text:p>
            <text:p text:style-name="common-al">Het voorontwerp-bestemmingsplan, ligt met ingang van vrijdag 29 april 2016, gedurende 4 weken, ter inzage bij de receptie van het gemeentehuis, Crackstraat 2 te Heerenveen.</text:p>
            <text:p text:style-name="common-al">Daarnaast kunnen de stukken worden ingezien op www.heerenveen.nl, onder ‘actueel/ter inzage’.</text:p>
            <text:p text:style-name="last-al">Gedurende de inzagetermijn kunnen op de volgende wijze inspraakreacties worden gegeven:</text:p>
            <text:list text:style-name="id1-3-2-1-1-6">
              <text:list-item text:style-override="id1-3-2-1-1-6-1">
                <text:number>•</text:number>
                <text:p text:style-name="al">schriftelijk: ter attentie van burgemeester en wethouders van Heerenveen, Postbus 15.000, 8440 GA, Heerenveen</text:p>
              </text:list-item>
              <text:list-item text:style-override="id1-3-2-1-1-6-2">
                <text:number>•</text:number>
                <text:p text:style-name="al">per email aan g.haanstra@heerenveen.nl, onder vermelding van “inspraak Hondsdraf 1”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51843</text:span><text:line-break/><text:date style:data-style-name="dag" text:fixed="true" text:date-value="2016-04-28"/><text:line-break/><text:date style:data-style-name="jaar" text:fixed="true" text:date-value="201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1843</text:span><text:date style:data-style-name="nicedate" text:fixed="true" text:date-value="201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1843</text:span><text:date style:data-style-name="nicedate" text:fixed="true" text:date-value="201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Inspraak voorontwerp-bestemmingsplan Hondsdraf 1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4-28</meta:user-defined>
    <meta:user-defined meta:name="OVERHEIDop.publicationIssue">51843</meta:user-defined>
    <meta:user-defined meta:name="OVERHEIDop.GmbID/DC.identifier">gmb-2016-51843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074.BPNHondsdraf1-VO01</meta:user-defined>
    <meta:user-defined meta:name="DCTERMS.abstract">Verbouw en uitbreiding voormalige school ten behoeve van 21 wooneenhed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gvop.Informatietype/DC.type">Plannen | ruimtelijk</meta:user-defined>
    <meta:user-defined meta:name="OVERHEID.Gemeente/OVERHEID.authority">Heerenveen</meta:user-defined>
    <meta:user-defined meta:name="OVERHEID.Gemeente/DCTERMS.publisher">Heerenveen</meta:user-defined>
    <meta:user-defined meta:name="OVERHEID.Gemeente/DC.spatial">Heerenveen</meta:user-defined>
    <meta:user-defined meta:name="OVERHEIDop.versieInformatie"/>
  </office:meta>
</office:document-meta>
</file>