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lijst Friese zwemwaterlocaties 2016</text:p>
      <text:section text:name="zakelijke-mededeling_id1-3-2" text:style-name="zakelijke-mededeling">
        <text:section text:name="zakelijke-mededeling-tekst_id1-3-2-1" text:style-name="zakelijke-mededeling-tekst">
          <text:section text:name="tekst_id1-3-2-1-1" text:style-name="tekst">
            <text:p text:style-name="common-al">Gedeputeerde Staten van Fryslân hebben op 5 april 2016 een ontwerplijst vastgesteld met de Friese zwemwaterlocaties in oppervlaktewatervastgesteld waarvoor gedurende het badseizoen 2016 regels gelden voor onderzoek naar waterkwaliteit en veiligheid. Deze lijst is ten opzichte van 2015 ongewijzigd. </text:p>
            <text:p text:style-name="common-al">
            <text:span text:style-name="nadrukvet">Inzage</text:span>
          </text:p>
            <text:p text:style-name="common-al">Om iedereen in de Provincie Fryslân de gelegenheid te geven een zienswijze op de conceptlijst in te dienen, ligt de ontwerplijst in de periode van 11 april tot en met 22 mei ter inzage: </text:p>
            <text:p text:style-name="common-al">- tijdens werkdagen van 09.00 – 16.00 uur in het provinciehuis (Tweebaksmarkt 52, Leeuwarden);</text:p>
            <text:p text:style-name="common-al">- bij Wetterskip Fryslân in Leeuwarden (tijdelijk gehuisvest in het Crystalic Business Centre, François HaverSchmidtwei 2);</text:p>
            <text:p text:style-name="common-al">- op het gemeentehuis van Heerenveen, ingang Crackplein.</text:p>
            <text:p text:style-name="common-al">De lijst is tevens digitaal in te zien als bijlage bij deze publicatie.</text:p>
            <text:p text:style-name="common-al">
            <text:span text:style-name="nadrukvet">Zienswijzen</text:span>
          </text:p>
            <text:p text:style-name="common-al">Tot en met 22 mei 2016 kunnen schriftelijke zienswijzen tegen de conceptlijst naar voren worden gebracht bij:</text:p>
            <text:p text:style-name="common-al">Gedeputeerde Staten</text:p>
            <text:p text:style-name="common-al">t.a.v. F. Kooistra</text:p>
            <text:p text:style-name="common-al">Postbus 20120</text:p>
            <text:p text:style-name="common-al">8900 HM Leeuwarden</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Nr. 43977</text:span><text:line-break/><text:date style:data-style-name="dag" text:fixed="true" text:date-value="2016-04-11"/><text:line-break/><text:date style:data-style-name="jaar" text:fixed="true" text:date-value="2016-04-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6<text:span> nr. </text:span>43977</text:span><text:date style:data-style-name="nicedate" text:fixed="true" text:date-value="2016-04-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6<text:span> nr. </text:span>43977</text:span><text:date style:data-style-name="nicedate" text:fixed="true" text:date-value="2016-04-1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Ontwerplijst Friese zwemwaterlocaties 2016</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04-11</meta:user-defined>
    <meta:user-defined meta:name="OVERHEIDop.publicationIssue">43977</meta:user-defined>
    <meta:user-defined meta:name="OVERHEIDop.GmbID/DC.identifier">gmb-2016-43977</meta:user-defined>
    <meta:user-defined meta:name="OVERHEID.TaxonomieBeleidsagenda/OVERHEID.category">Zorg en gezondheid | Organisatie en beleid</meta:user-defined>
    <meta:user-defined meta:name="OVERHEID.Organisatietype/OVERHEID.organisationType">gemeente</meta:user-defined>
    <meta:user-defined meta:name="OVERHEID.Gemeente/DC.creator">Heerenveen</meta:user-defined>
    <meta:user-defined meta:name="OVERHEID.Informatietype/DC.type">officiële publicatie</meta:user-defined>
    <dc:language>nl</dc:language>
    <meta:user-defined meta:name="OVERHEID.Gemeente/OVERHEID.authority">Heerenveen</meta:user-defined>
    <meta:user-defined meta:name="OVERHEID.Gemeente/DCTERMS.publisher">Heerenveen</meta:user-defined>
    <meta:user-defined meta:name="OVERHEIDgvop.Informatietype/DC.type">Overige overheidsinformatie</meta:user-defined>
    <meta:user-defined meta:name="OVERHEIDop.externeBijlage">Conceptlijst Friese zwemwaterlocaties 2016|exb-2016-11948</meta:user-defined>
    <meta:user-defined meta:name="OVERHEID.Provincie/DC.spatial">Fryslân</meta:user-defined>
    <meta:user-defined meta:name="OVERHEIDop.versieInformatie"/>
  </office:meta>
</office:document-meta>
</file>