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7 april 2016</text:p>
            <text:p text:style-name="common-al">Tijd: 21.00 uur</text:p>
            <text:p text:style-name="common-al">Plaats: vergaderzaal 12/13,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14 maart 2016</text:p>
              </text:list-item>
              <text:list-item text:style-override="id1-3-2-2-1-5-4">
                <text:number>3b.</text:number>
                <text:p text:style-name="al">Toezeggingen / LTA</text:p>
              </text:list-item>
              <text:list-item text:style-override="id1-3-2-2-1-5-5">
                <text:number>4.</text:number>
                <text:p text:style-name="al">Mededelingen / ingekomen stukk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Beëindiging stedenband Rishon Le Zion (raad 18 april 2016)</text:p>
              </text:list-item>
              <text:list-item text:style-override="id1-3-2-2-1-5-8">
                <text:number>7.</text:number>
                <text:p text:style-name="al">Verzamelbesluit financiële mutaties 2016-2 (raad 18 april 2016)</text:p>
              </text:list-item>
              <text:list-item text:style-override="id1-3-2-2-1-5-9">
                <text:number>8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6748</text:span><text:line-break/><text:date style:data-style-name="dag" text:fixed="true" text:date-value="2016-03-30"/><text:line-break/><text:date style:data-style-name="jaar" text:fixed="true" text:date-value="2016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48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48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30</meta:user-defined>
    <meta:user-defined meta:name="OVERHEIDop.publicationIssue">36748</meta:user-defined>
    <meta:user-defined meta:name="OVERHEIDop.GmbID/DC.identifier">gmb-2016-36748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