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 en SAZA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april 2016</text:p>
            <text:p text:style-name="common-al">Tijd: 19.30 – 20.00 uur</text:p>
            <text:p text:style-name="common-al">Plaats: Raadszaal,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Woonvisie gemeente Heerenveen 2015-2020 (raad 18 april 2016)</text:p>
              </text:list-item>
              <text:list-item text:style-override="id1-3-2-2-1-5-3">
                <text:number>3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6732</text:span><text:line-break/><text:date style:data-style-name="dag" text:fixed="true" text:date-value="2016-03-30"/><text:line-break/><text:date style:data-style-name="jaar" text:fixed="true" text:date-value="2016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32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6732</text:span><text:date style:data-style-name="nicedate" text:fixed="true" text:date-value="2016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 en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30</meta:user-defined>
    <meta:user-defined meta:name="OVERHEIDop.publicationIssue">36732</meta:user-defined>
    <meta:user-defined meta:name="OVERHEIDop.GmbID/DC.identifier">gmb-2016-36732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