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5-4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 RAADSCOMMISSIE AZ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Datum : 14 maart 2016</text:p>
            <text:p text:style-name="common-al">Tijd: 19.30 – 20.00 uur</text:p>
            <text:p text:style-name="common-al">Plaats: raadszaal, gemeentehuis Heerenveen</text:p>
            <text:p text:style-name="common-al">Agenda:</text:p>
            <text:list text:style-name="id1-3-2-2-1-5">
              <text:list-item text:style-override="id1-3-2-2-1-5-1">
                <text:number>1.</text:number>
                <text:p text:style-name="al">Opening</text:p>
              </text:list-item>
              <text:list-item text:style-override="id1-3-2-2-1-5-2">
                <text:number>2.</text:number>
                <text:p text:style-name="al">Vaststelling agenda</text:p>
              </text:list-item>
              <text:list-item text:style-override="id1-3-2-2-1-5-3">
                <text:number>3.</text:number>
                <text:p text:style-name="al">Zienswijze incidentrisicoprofiel en dekkingsplan 20.0 Veiligheidsregio Fryslan</text:p>
              </text:list-item>
              <text:list-item text:style-override="id1-3-2-2-1-5-4">
                <text:number>9.</text:number>
                <text:p text:style-name="al">Sluiting</text:p>
              </text:list-item>
            </text:list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www.gemeenteraadheerenvee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29404</text:span><text:line-break/><text:date style:data-style-name="dag" text:fixed="true" text:date-value="2016-03-10"/><text:line-break/><text:date style:data-style-name="jaar" text:fixed="true" text:date-value="2016-03-10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29404</text:span><text:date style:data-style-name="nicedate" text:fixed="true" text:date-value="2016-03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29404</text:span><text:date style:data-style-name="nicedate" text:fixed="true" text:date-value="2016-03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RAADSCOMMISSIE AZ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3-10</meta:user-defined>
    <meta:user-defined meta:name="OVERHEIDop.publicationIssue">29404</meta:user-defined>
    <meta:user-defined meta:name="OVERHEIDop.GmbID/DC.identifier">gmb-2016-29404</meta:user-defined>
    <meta:user-defined meta:name="OVERHEID.TaxonomieBeleidsagenda/OVERHEID.category">Bestuur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.Gemeente/DC.spatial">Heerenveen</meta:user-defined>
    <meta:user-defined meta:name="OVERHEIDop.versieInformatie"/>
  </office:meta>
</office:document-meta>
</file>