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a." text:level="1" text:start-value="4">
        <style:list-level-properties text:min-label-width="10mm"/>
      </text:list-level-style-number>
      <text:list-level-style-number style:num-format="" style:num-prefix="4a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4b." text:level="1" text:start-value="4">
        <style:list-level-properties text:min-label-width="10mm"/>
      </text:list-level-style-number>
      <text:list-level-style-number style:num-format="" style:num-prefix="4b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11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5-12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SAZA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Datum : 7 maart 2016</text:p>
            <text:p text:style-name="common-al">Tijd: 19.30 uur </text:p>
            <text:p text:style-name="common-al">Plaats: Vergaderkamer 12/13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1 februari 2016</text:p>
              </text:list-item>
              <text:list-item text:style-override="id1-3-2-2-1-5-4">
                <text:number>3b.</text:number>
                <text:p text:style-name="al">LTA</text:p>
              </text:list-item>
              <text:list-item text:style-override="id1-3-2-2-1-5-5">
                <text:number>4a.</text:number>
                <text:p text:style-name="al">Mededelingen / ingekomen stukken</text:p>
              </text:list-item>
              <text:list-item text:style-override="id1-3-2-2-1-5-6">
                <text:number>4b.</text:number>
                <text:p text:style-name="al">Beleidsadvies Wmo-vervoer</text:p>
              </text:list-item>
              <text:list-item text:style-override="id1-3-2-2-1-5-7">
                <text:number>5.</text:number>
                <text:p text:style-name="al">Kort petear met afvaardiging regiegroep Armoede</text:p>
              </text:list-item>
              <text:list-item text:style-override="id1-3-2-2-1-5-8">
                <text:number>6.</text:number>
                <text:p text:style-name="al">Rondvraag</text:p>
              </text:list-item>
              <text:list-item text:style-override="id1-3-2-2-1-5-9">
                <text:number>7.</text:number>
                <text:p text:style-name="al">Meerjarenbegroting 2016-2019 De Basis (raad 21 maart 2016)</text:p>
              </text:list-item>
              <text:list-item text:style-override="id1-3-2-2-1-5-10">
                <text:number>8.</text:number>
                <text:p text:style-name="al">Meerjarenbegroting 2016-2020 Primus (raad 21 maart 2016)</text:p>
              </text:list-item>
              <text:list-item text:style-override="id1-3-2-2-1-5-11">
                <text:number>9.</text:number>
                <text:p text:style-name="al">Ontslag lid Raad van Toezicht De Basis (raad 21 maart 2016)</text:p>
              </text:list-item>
              <text:list-item text:style-override="id1-3-2-2-1-5-12">
                <text:number>10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5097</text:span><text:line-break/><text:date style:data-style-name="dag" text:fixed="true" text:date-value="2016-03-02"/><text:line-break/><text:date style:data-style-name="jaar" text:fixed="true" text:date-value="2016-03-02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5097</text:span><text:date style:data-style-name="nicedate" text:fixed="true" text:date-value="2016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5097</text:span><text:date style:data-style-name="nicedate" text:fixed="true" text:date-value="2016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02</meta:user-defined>
    <meta:user-defined meta:name="OVERHEIDop.publicationIssue">25097</meta:user-defined>
    <meta:user-defined meta:name="OVERHEIDop.GmbID/DC.identifier">gmb-2016-25097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