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GEDEMPTE MOLENWIJK NAAST NUMMER 4 B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commerciële ruimte in een casino op het perceel Gedempte Molenwijk naast nummer 4 B te Heerenveen (06-01-2016).</text:p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2137</text:span><text:line-break/><text:date style:data-style-name="dag" text:fixed="true" text:date-value="2016-01-13"/><text:line-break/><text:date style:data-style-name="jaar" text:fixed="true" text:date-value="2016-01-13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2137</text:span><text:date style:data-style-name="nicedate" text:fixed="true" text:date-value="2016-0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2137</text:span><text:date style:data-style-name="nicedate" text:fixed="true" text:date-value="2016-0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AANVRAAG OMGEVINGSVERGUNNING, GEDEMPTE MOLENWIJK NAAST NUMMER 4 B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1-13</meta:user-defined>
    <meta:user-defined meta:name="OVERHEIDop.publicationIssue">2137</meta:user-defined>
    <meta:user-defined meta:name="OVERHEIDop.GmbID/DC.identifier">gmb-2016-2137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42BG 4b</meta:user-defined>
    <meta:user-defined meta:name="OVERHEIDop.woonplaats">Heerenveen</meta:user-defined>
    <meta:user-defined meta:name="OVERHEIDop.straatnaam">Gedempte Molenwijk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Beschikkingen | aanvraag</meta:user-defined>
    <meta:user-defined meta:name="OVERHEID.EPSG28992/DC.spatial">190967 552620</meta:user-defined>
    <meta:user-defined meta:name="OVERHEIDop.versieInformatie"/>
  </office:meta>
</office:document-meta>
</file>