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commissie Bzwaarschriften van de gemeente Heerenveen houdt op maandag 22 februari 2016 een openbare hoorzitting in het gemeentehuis.</text:p>
            <text:p text:style-name="common-al">17.35 uur: Bezwaarschrift gericht tegen het verlenen van toestemming voor een uitweg op het adres Domela Nieuwenhuisweg 48 te Heerenveen.</text:p>
            <text:p text:style-name="common-al">Tijdens de openbare vergadering van de commissie mogen alleen genodigden het woord voeren. De genodigden ontvangen hiervoor voorafgaand aan de hoorzitting een persoonlijke uitnodiging. Belangstellenden zijn slechts toehoorder. Als u de hoorzitting wilt bijwonen adviseren wij u op de dag van de hoorzitting contact opnemen met het secretariaat van de commissie via tel. 14 0513. Dit omdat de agenda van de commissie nog kan wijzi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9786</text:span><text:line-break/><text:date style:data-style-name="dag" text:fixed="true" text:date-value="2016-02-19"/><text:line-break/><text:date style:data-style-name="jaar" text:fixed="true" text:date-value="2016-02-19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9786</text:span><text:date style:data-style-name="nicedate" text:fixed="true" text:date-value="201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19786</text:span><text:date style:data-style-name="nicedate" text:fixed="true" text:date-value="201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penbare hoorzitting commissie bezwaarschrift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2-19</meta:user-defined>
    <meta:user-defined meta:name="OVERHEIDop.publicationIssue">19786</meta:user-defined>
    <meta:user-defined meta:name="OVERHEIDop.GmbID/DC.identifier">gmb-2016-19786</meta:user-defined>
    <meta:user-defined meta:name="OVERHEID.TaxonomieBeleidsagenda/OVERHEID.category">Recht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8RD 48</meta:user-defined>
    <meta:user-defined meta:name="OVERHEIDop.woonplaats">Heerenveen</meta:user-defined>
    <meta:user-defined meta:name="OVERHEIDop.straatnaam">Domela Nieuwenhuis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92419 552864</meta:user-defined>
    <meta:user-defined meta:name="OVERHEIDop.versieInformatie"/>
  </office:meta>
</office:document-meta>
</file>