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ENGWIRDERWEG 229 LUINJEBE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het bouwen van een dierenverblijf/berging op het perceel Aengwirderweg 229 te Luinjeberd  </text:p>
            <text:p text:style-name="common-al">(23-12-2016)</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86000</text:span><text:line-break/><text:date style:data-style-name="dag" text:fixed="true" text:date-value="2016-12-28"/><text:line-break/><text:date style:data-style-name="jaar" text:fixed="true" text:date-value="2016-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6000</text:span><text:date style:data-style-name="nicedate" text:fixed="true" text:date-value="2016-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6000</text:span><text:date style:data-style-name="nicedate" text:fixed="true" text:date-value="2016-12-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AENGWIRDERWEG 229 LUINJEBERD</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8</meta:user-defined>
    <meta:user-defined meta:name="OVERHEIDop.publicationIssue">186000</meta:user-defined>
    <meta:user-defined meta:name="OVERHEIDop.GmbID/DC.identifier">gmb-2016-186000</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9BN 229</meta:user-defined>
    <meta:user-defined meta:name="OVERHEIDop.woonplaats">Luinjeberd</meta:user-defined>
    <meta:user-defined meta:name="OVERHEIDop.straatnaam">Aengwirder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1483 556441</meta:user-defined>
    <meta:user-defined meta:name="OVERHEIDop.versieInformatie"/>
  </office:meta>
</office:document-meta>
</file>