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POLLO 2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bedrijfspand op het perceel Apollo 25 te Heerenveen  (21-12-2015)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8578</text:span><text:line-break/><text:date style:data-style-name="dag" text:fixed="true" text:date-value="2016-02-17"/><text:line-break/><text:date style:data-style-name="jaar" text:fixed="true" text:date-value="2016-02-1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8578</text:span><text:date style:data-style-name="nicedate" text:fixed="true" text:date-value="2016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8578</text:span><text:date style:data-style-name="nicedate" text:fixed="true" text:date-value="2016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ERLENGING BESLISTERMIJN AANVRAAG OMGEVINGSVERGUNNING, APOLLO 2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2-17</meta:user-defined>
    <meta:user-defined meta:name="OVERHEIDop.publicationIssue">18578</meta:user-defined>
    <meta:user-defined meta:name="OVERHEIDop.GmbID/DC.identifier">gmb-2016-1857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8CL 25</meta:user-defined>
    <meta:user-defined meta:name="OVERHEIDop.woonplaats">Heerenveen</meta:user-defined>
    <meta:user-defined meta:name="OVERHEIDop.straatnaam">Apollo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1528 554566</meta:user-defined>
    <meta:user-defined meta:name="OVERHEIDop.versieInformatie"/>
  </office:meta>
</office:document-meta>
</file>