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ROSA MANUSWEG 19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met een bijgebouw op het perceel Rosa Manusweg 19 te Heerenveen (22-12-2016).</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84403</text:span><text:line-break/><text:date style:data-style-name="dag" text:fixed="true" text:date-value="2016-12-27"/><text:line-break/><text:date style:data-style-name="jaar" text:fixed="true" text:date-value="2016-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4403</text:span><text:date style:data-style-name="nicedate" text:fixed="true" text:date-value="2016-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4403</text:span><text:date style:data-style-name="nicedate" text:fixed="true" text:date-value="2016-12-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ROSA MANUSWEG 19 HEERENVE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7</meta:user-defined>
    <meta:user-defined meta:name="OVERHEIDop.publicationIssue">184403</meta:user-defined>
    <meta:user-defined meta:name="OVERHEIDop.GmbID/DC.identifier">gmb-2016-184403</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RX 12</meta:user-defined>
    <meta:user-defined meta:name="OVERHEIDop.woonplaats">Heerenveen</meta:user-defined>
    <meta:user-defined meta:name="OVERHEIDop.straatnaam">Rosa Manus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653 553274</meta:user-defined>
    <meta:user-defined meta:name="OVERHEIDop.versieInformatie"/>
  </office:meta>
</office:document-meta>
</file>