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STATIONSSTRAAT 8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dakkapel en dakramen op het perceel Stationsstraat 8 te Heerenveen (21-12-2016).</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82844</text:span><text:line-break/><text:date style:data-style-name="dag" text:fixed="true" text:date-value="2016-12-22"/><text:line-break/><text:date style:data-style-name="jaar" text:fixed="true" text:date-value="2016-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2844</text:span><text:date style:data-style-name="nicedate" text:fixed="true" text:date-value="2016-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2844</text:span><text:date style:data-style-name="nicedate" text:fixed="true" text:date-value="2016-12-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STATIONSSTRAAT 8 HEERENVE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2</meta:user-defined>
    <meta:user-defined meta:name="OVERHEIDop.publicationIssue">182844</meta:user-defined>
    <meta:user-defined meta:name="OVERHEIDop.GmbID/DC.identifier">gmb-2016-182844</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AX 8</meta:user-defined>
    <meta:user-defined meta:name="OVERHEIDop.woonplaats">Heerenveen</meta:user-defined>
    <meta:user-defined meta:name="OVERHEIDop.straatnaam">Stationsstraat</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0507 552889</meta:user-defined>
    <meta:user-defined meta:name="OVERHEIDop.versieInformatie"/>
  </office:meta>
</office:document-meta>
</file>