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Heerenveen- Hondsdraf 1, vastgesteld (Rectificat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8 november 2016, het bestemmingsplan Heerenveen- Hondsdraf 1, gewijzigd heeft vastgesteld.</text:p>
            <text:p text:style-name="common-al">Het plangebied ligt in de wijk De Greiden in Heerenveen, ten westen van de Haskeruitgang en ten zuiden van het Blauwgras. Het bestemmingsplan regelt globaal dat een voormalige school op het perceel Hondsdraf 1 kan worden omgebouwd en uitgebreid tot een complex, waarin ten hoogste 21 wooneenheden mogen worden gerealiseerd.</text:p>
            <text:p text:style-name="common-al">
            <text:span text:style-name="nadrukvet">Wijziging</text:span>
          </text:p>
            <text:p text:style-name="common-al">De wijziging van het bestemmingsplan behelst het vervallen van artikel 4, lid 4.5, onder b, luidende: " het gebruik van een wooneenheid met bijbehorende bouwwerken voor een aan huis-verbonden beroep of een kleinschalige bedrijfsmatige activiteit indien de bruto vloeroppervlakte meer bedraagt dan 30% van de oppervlakte van het hoofdgebouw en de bijbehorende bouwwerken op het bouwperceel met een maximum van 50 m²;"</text:p>
            <text:p text:style-name="common-al">
            <text:span text:style-name="nadrukvet">Inzage</text:span>
          </text:p>
            <text:p text:style-name="common-al">Het raadsbesluit en het vastgestelde bestemmingsplan, met de daarbij behorende bijlagen, liggen met ingang van donderdag 15 december 2016, gedurende 6 weken, ter inzage.</text:p>
            <text:p text:style-name="common-al">Het bestemmingsplan en de bijbehorende stukken kunnen worden ingezien op de website <text:a xlink:href="http://www.ruimtelijkeplannen.nl/" xlink:type="simple">www.ruimtelijkeplannen.nl</text:a>. Op deze website selecteert u het tabblad “Bestemmingsplannen”, waarna u de mogelijkheid heeft het bestemmingsplan en de bijbehorende stukken op te roepen via het invullen van de locatie, de naam of het planidnummer NL.IMRO.0074.BPNHondsdraf1HV-VG01 van het bestemmingsplan.</text:p>
            <text:p text:style-name="common-al">Het bestemmingsplan en de bijbehorende stukken kunnen tevens gedurende de hiervoor genoemde termijn, tijdens openingsuren, worden ingezien bij de receptie van het gemeentehuis, Crackstraat 2 te Heerenveen.</text:p>
            <text:p text:style-name="common-al">
            <text:span text:style-name="nadrukvet">Beroep instellen</text:span>
          </text:p>
            <text:p text:style-name="common-al">Belanghebbenden kunnen gedurende de inzagetermijn beroep bij de Afdeling bestuursrechtspraak van de Raad van State instellen tegen de wijziging die bij de vaststelling in het bestemmingsplan is aangebracht.</text:p>
            <text:p text:style-name="common-al">Belanghebbenden aan wie redelijkerwijs niet kan worden verweten dat zij geen zienswijze betreffende het ontwerp-bestemmingsplan hebben ingebracht, kunnen gedurende de inzagetermijn beroep bij de Afdeling bestuursrechtspraak van de Raad van State instellen tegen het vastgestelde bestemmingsplan.</text:p>
            <text:p text:style-name="common-al">Beroepschriften moeten worden gericht aan de Afdeling bestuursrechtspraak van de Raad van State, Postbus 20019, 2500 EA, 's Gravenhage.</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74093</text:span><text:line-break/><text:date style:data-style-name="dag" text:fixed="true" text:date-value="2016-12-14"/><text:line-break/><text:date style:data-style-name="jaar" text:fixed="true" text:date-value="2016-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4093</text:span><text:date style:data-style-name="nicedate" text:fixed="true" text:date-value="2016-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4093</text:span><text:date style:data-style-name="nicedate" text:fixed="true" text:date-value="2016-12-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Hondsdraf 1, vastgesteld (Rectificatie)</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14</meta:user-defined>
    <meta:user-defined meta:name="OVERHEIDop.publicationIssue">174093</meta:user-defined>
    <meta:user-defined meta:name="OVERHEIDop.GmbID/DC.identifier">gmb-2016-174093</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PNHondsdraf1HV-VG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46SP 1</meta:user-defined>
    <meta:user-defined meta:name="OVERHEIDop.woonplaats">Heerenveen</meta:user-defined>
    <meta:user-defined meta:name="OVERHEIDop.straatnaam">Hondsdraf</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0584 552090</meta:user-defined>
    <meta:user-defined meta:name="OVERHEIDop.versieInformatie"/>
  </office:meta>
</office:document-meta>
</file>