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openbare raadsvergadering op maandag 19 december 2016 om 20.00 uur in de raadszaal van het gemeentehuis, Crackstraat 2 te Heerenveen.</text:span> </text:p>
            <text:p text:style-name="al">
            <text:span text:style-name="nadrukvet">Agenda</text:span>
          </text:p>
            <text:p text:style-name="al">1. Opening</text:p>
            <text:p text:style-name="al">2. Vaststelling agenda</text:p>
            <text:p text:style-name="al">3. Mondelinge vragen</text:p>
            <text:p text:style-name="al">4. Besluitenlijst 28 november 2016</text:p>
            <text:p text:style-name="al">5. Lijst ingekomen stukken</text:p>
            <text:p text:style-name="al">6. Regionale organisatie sociaal domein (SDF)</text:p>
            <text:p text:style-name="al">7. Raadsbeleidsregel Wmo 2015: onderdeel hulp bij het huishouden</text:p>
            <text:p text:style-name="al">8. Algemene subsidieverordening Heerenveen 2017</text:p>
            <text:p text:style-name="al">9. Nota risicomanagement en weerstandsvermogen</text:p>
            <text:p text:style-name="al">10. Verzamelbesluit financiële mutaties 2016-5</text:p>
            <text:p text:style-name="al">11. Financiële verordening 2017</text:p>
            <text:p text:style-name="al">12. Herinrichting financiële administratie</text:p>
            <text:p text:style-name="al">13. Evaluatie wijziging frequentie afvalinzameling (groen-groen-grijs) en tarieven 2017</text:p>
            <text:p text:style-name="al">14. Belastingverordeningen 2017 inclusief tarieven</text:p>
            <text:p text:style-name="al">15. Sluiting</text:p>
            <text:p text:style-name="al"/>
            <text:p text:style-name="al">Achterliggende stukken kunt u vinden op de website van de gemeenteraad: <text:a xlink:href="http://www.gemeenteraadheerenveen.frl/" xlink:type="simple">www.gemeenteraadheerenveen.frl</text:a>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72366</text:span><text:line-break/><text:date style:data-style-name="dag" text:fixed="true" text:date-value="2016-12-12"/><text:line-break/><text:date style:data-style-name="jaar" text:fixed="true" text:date-value="2016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72366</text:span><text:date style:data-style-name="nicedate" text:fixed="true" text:date-value="2016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72366</text:span><text:date style:data-style-name="nicedate" text:fixed="true" text:date-value="2016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2-12</meta:user-defined>
    <meta:user-defined meta:name="OVERHEIDop.publicationIssue">172366</meta:user-defined>
    <meta:user-defined meta:name="OVERHEIDop.GmbID/DC.identifier">gmb-2016-172366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