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TWEEDE SLUISWEG 33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edrijfspand (vervanging na brand) op het perceel Tweede Sluisweg 33 te Oudehorne  (indieningsdatum 12-10-2016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71685</text:span><text:line-break/><text:date style:data-style-name="dag" text:fixed="true" text:date-value="2016-12-07"/><text:line-break/><text:date style:data-style-name="jaar" text:fixed="true" text:date-value="2016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71685</text:span><text:date style:data-style-name="nicedate" text:fixed="true" text:date-value="2016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71685</text:span><text:date style:data-style-name="nicedate" text:fixed="true" text:date-value="2016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TWEEDE SLUISWEG 33 OUD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2-07</meta:user-defined>
    <meta:user-defined meta:name="OVERHEIDop.publicationIssue">171685</meta:user-defined>
    <meta:user-defined meta:name="OVERHEIDop.GmbID/DC.identifier">gmb-2016-17168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13NN 33</meta:user-defined>
    <meta:user-defined meta:name="OVERHEIDop.woonplaats">Oudehorne</meta:user-defined>
    <meta:user-defined meta:name="OVERHEIDop.straatnaam">Tweede Sluiswe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201443 554037</meta:user-defined>
    <meta:user-defined meta:name="OVERHEIDop.versieInformatie"/>
  </office:meta>
</office:document-meta>
</file>