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8 november</text:span><text:span text:style-name="nadrukvet"> 2</text:span><text:span text:style-name="nadrukvet">016 </text:span><text:span text:style-name="nadrukvet">om 20.00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a. Besluitenlijst 10 oktober 2016</text:p>
            <text:p text:style-name="common-al">4b. Besluitenlijst 10 november 2016</text:p>
            <text:p text:style-name="common-al">5. Lijst ingekomen stukken</text:p>
            <text:p text:style-name="common-al">6. Fries Taalbeleid</text:p>
            <text:p text:style-name="common-al">7. Collectieve zorgverzekering voor minima</text:p>
            <text:p text:style-name="common-al">8. Verklaring van geen bedenkingen bouw bedrijfshal en aanleg bijbehorende toegangswegen Omrin</text:p>
            <text:p text:style-name="common-al">9. Verklaring van geen bedenkingen Rottumerweg 1B Heerenveen</text:p>
            <text:p text:style-name="common-al">10. Bestemmingsplan Heerenveen- Hondsdraf 1</text:p>
            <text:p text:style-name="common-al">11. Jaarverslag en jaarrekening 2015 Stichting Openbaar Scholennetwerk De Basis</text:p>
            <text:p text:style-name="common-al">12. Statutenwijziging OSG Sevenwolden</text:p>
            <text:p text:style-name="common-al">13. Herbenoeming voorzitter Raad van Toezicht OSG Sevenwolden</text:p>
            <text:p text:style-name="common-al">14a. Reglement seniorenconvent gemeenteraad Heerenveen</text:p>
            <text:p text:style-name="common-al">14b. Verordening functioneringsgesprek burgemeester</text:p>
            <text:p text:style-name="common-al">14c. Verordening burgerinitiatief 2016</text:p>
            <text:p text:style-name="common-al">14d. Participatie- en inspraakverordening Heerenveen 2016</text:p>
            <text:p text:style-name="common-al">15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63343</text:span><text:line-break/><text:date style:data-style-name="dag" text:fixed="true" text:date-value="2016-11-23"/><text:line-break/><text:date style:data-style-name="jaar" text:fixed="true" text:date-value="2016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63343</text:span><text:date style:data-style-name="nicedate" text:fixed="true" text:date-value="2016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63343</text:span><text:date style:data-style-name="nicedate" text:fixed="true" text:date-value="2016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1-23</meta:user-defined>
    <meta:user-defined meta:name="OVERHEIDop.publicationIssue">163343</meta:user-defined>
    <meta:user-defined meta:name="OVERHEIDop.GmbID/DC.identifier">gmb-2016-16334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